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69A000004EB117C1126.png"/>
  <manifest:file-entry manifest:media-type="image/png" manifest:full-path="Pictures/100000000000071600000418B063C26C.png"/>
  <manifest:file-entry manifest:media-type="image/png" manifest:full-path="Pictures/100000000000020C0000023C5BDF007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ple-system" svg:font-family="apple-system, BlinkMacSystemFont, 'Segoe UI', Roboto, Oxygen, Ubuntu, Cantarell, 'Open Sans', 'Helvetica Neue'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T1" style:family="text">
      <style:text-properties fo:font-variant="normal" fo:text-transform="none" fo:color="#000000" style:font-name="apple-system" fo:font-size="14pt" fo:letter-spacing="normal" fo:font-style="normal" fo:font-weight="normal"/>
    </style:style>
    <style:style style:name="T2" style:family="text">
      <style:text-properties fo:font-variant="normal" fo:text-transform="none" fo:color="#000000" style:font-name="apple-system" fo:font-size="14pt" fo:letter-spacing="normal" fo:font-style="italic" fo:font-weight="normal" style:font-style-asian="italic" style:font-style-complex="italic"/>
    </style:style>
    <style:style style:name="T3" style:family="text">
      <style:text-properties fo:font-style="normal" style:font-style-asian="normal" style:font-style-complex="normal"/>
    </style:style>
    <style:style style:name="T4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Import CSV Listen zu einer Tasko Auswahl Liste.</text:p>
      <text:p text:style-name="Standard"/>
      <text:p text:style-name="Standard">Hochladen von Listen:</text:p>
      <text:p text:style-name="Standard">Unter den Systemeinstellungen </text:p>
      <text:p text:style-name="Standard"/>
      <text:p text:style-name="Standard"><draw:frame draw:style-name="fr1" draw:name="Grafik2" text:anchor-type="paragraph" svg:width="13.617cm" svg:height="9.647cm" draw:z-index="1"><draw:image xlink:href="Pictures/100000000000071600000418B063C26C.png" xlink:type="simple" xlink:show="embed" xlink:actuate="onLoad"/></draw:frame></text:p>
      <text:p text:style-name="Standard"/>
      <text:p text:style-name="Standard">Listen Format (CSV)</text:p>
      <text:p text:style-name="Standard"/>
      <text:p text:style-name="Standard">"Suchfeld"<text:tab/>;<text:tab/>"Anzahl"<text:tab/>;<text:tab/>"Artikel"<text:tab/>;<text:tab/>"Preis"</text:p>
      <text:p text:style-name="Standard">"Starter XS"<text:tab/>;<text:tab/>0<text:tab/><text:tab/>;<text:tab/>"Starter XS"<text:tab/>;<text:tab/>"2.750,00 "</text:p>
      <text:p text:style-name="Standard">"Starter S"<text:tab/>;<text:tab/>0<text:tab/><text:tab/>;<text:tab/>"Starter S"<text:tab/>;<text:tab/>"4.800,00 "</text:p>
      <text:p text:style-name="Standard">"Business M"<text:tab/>;<text:tab/>1<text:tab/><text:tab/>;<text:tab/>"Business M"<text:tab/>;<text:tab/>"7.800,00 "</text:p>
      <text:p text:style-name="Standard">"Professional L";<text:tab/>1<text:tab/><text:tab/>;<text:tab/>"Professional L";<text:tab/>"15.500,00 "</text:p>
      <text:p text:style-name="Standard">"Professional XL";<text:tab/>1<text:tab/><text:tab/>;<text:tab/>"Professional XL";<text:tab/>"22.500,00 "</text:p>
      <text:p text:style-name="Standard">"Ultimate XXL";<text:tab/>1<text:tab/><text:tab/>;<text:tab/>"Ultimate XXL";<text:tab/>"32.500,00 "</text:p>
      <text:p text:style-name="Standard"/>
      <text:p text:style-name="Standard">Das Suchfeld wird nur zum suchen des Eintrages verwendet</text:p>
      <text:p text:style-name="Standard">Felder mit Name (''Anzahl“ oder “count“) werden , wenn der Wert 0 ist als variables Eingabefeld</text:p>
      <text:p text:style-name="Standard"><draw:frame draw:style-name="fr3" draw:name="Grafik3" text:anchor-type="paragraph" svg:x="9.774cm" svg:y="0.464cm" svg:width="6.789cm" svg:height="7.213cm" draw:z-index="2"><draw:image xlink:href="Pictures/100000000000020C0000023C5BDF007B.png" xlink:type="simple" xlink:show="embed" xlink:actuate="onLoad"/></draw:frame>Eingerichtet.</text:p>
      <text:p text:style-name="Standard"/>
      <text:p text:style-name="Standard">In der Konfiguration, kann noch eine Darstellungsoption angegeben werden. </text:p>
      <text:p text:style-name="Standard">Somit kann im Bericht mit <text:span text:style-name="T2">[ListTabelle]</text:span><text:span text:style-name="T4"> , </text:span><text:span text:style-name="T3">eine Listenansicht diser Positionen eingebunden werden.</text:span></text:p>
      <text:p text:style-name="Standard"><text:line-break/></text:p>
      <text:p text:style-name="Standard"><draw:frame draw:style-name="fr2" draw:name="Grafik1" text:anchor-type="paragraph" svg:x="1.362cm" svg:y="1.773cm" svg:width="13.959cm" svg:height="11.419cm" draw:z-index="0"><draw:image xlink:href="Pictures/100000000000069A000004EB117C1126.png" xlink:type="simple" xlink:show="embed" xlink:actuate="onLoad"/></draw:frame><text:soft-page-break/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ple-system" svg:font-family="apple-system, BlinkMacSystemFont, 'Segoe UI', Roboto, Oxygen, Ubuntu, Cantarell, 'Open Sans', 'Helvetica Neue'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21-06-24T13:22:07.40</meta:creation-date>
    <dc:date>2021-08-09T13:57:29.35</dc:date>
    <dc:creator>Lorenz Donau</dc:creator>
    <meta:editing-duration>PT41M34S</meta:editing-duration>
    <meta:editing-cycles>4</meta:editing-cycles>
    <meta:generator>OpenOffice/4.1.5$Win32 OpenOffice.org_project/415m1$Build-9789</meta:generator>
    <meta:document-statistic meta:table-count="0" meta:image-count="3" meta:object-count="0" meta:page-count="2" meta:paragraph-count="17" meta:word-count="126" meta:character-count="789"/>
  </office:meta>
</office:document-meta>
</file>