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425000000BDE0211DC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pple-system" svg:font-family="apple-system, BlinkMacSystemFont, 'Segoe UI', Roboto, 'Helvetica Neue', Arial, 'Noto Sans', sans-serif, 'Apple Color Emoji', 'Segoe UI Emoji', 'Segoe UI Symbol', 'Noto Color Emoji'"/>
    <style:font-face style:name="monospace" svg:font-family="monospace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Arial"/>
    </style:style>
    <style:style style:name="P2" style:family="paragraph" style:parent-style-name="Standard">
      <style:text-properties style:font-name="Arial" fo:font-weight="bold" style:font-weight-asian="bold" style:font-weight-complex="bold"/>
    </style:style>
    <style:style style:name="P3" style:family="paragraph" style:parent-style-name="Standard">
      <style:text-properties style:font-name="Arial" style:text-underline-style="solid" style:text-underline-width="auto" style:text-underline-color="font-color" fo:font-weight="bold" style:font-weight-asian="bold" style:font-weight-complex="bold"/>
    </style:style>
    <style:style style:name="P4" style:family="paragraph" style:parent-style-name="Standard">
      <style:paragraph-properties fo:margin-left="2.501cm" fo:margin-right="0cm" fo:text-indent="0cm" style:auto-text-indent="false"/>
      <style:text-properties style:font-name="Arial"/>
    </style:style>
    <style:style style:name="P5" style:family="paragraph" style:parent-style-name="Heading_20_1">
      <style:paragraph-properties fo:text-align="center" style:justify-single-word="false"/>
    </style:style>
    <style:style style:name="P6" style:family="paragraph" style:parent-style-name="Standard">
      <style:paragraph-properties fo:margin-left="2.501cm" fo:margin-right="0cm" fo:text-indent="0cm" style:auto-text-indent="false"/>
      <style:text-properties style:font-name="Arial" fo:font-style="italic" style:font-style-asian="italic" style:font-style-complex="italic"/>
    </style:style>
    <style:style style:name="P7" style:family="paragraph" style:parent-style-name="Standard">
      <style:paragraph-properties fo:margin-left="3.752cm" fo:margin-right="0cm" fo:text-indent="0cm" style:auto-text-indent="false"/>
      <style:text-properties style:font-name="Arial"/>
    </style:style>
    <style:style style:name="P8" style:family="paragraph" style:parent-style-name="Standard" style:list-style-name="L1"/>
    <style:style style:name="P9" style:family="paragraph" style:parent-style-name="Standard">
      <style:paragraph-properties fo:margin-left="0cm" fo:margin-right="0cm" fo:text-indent="0cm" style:auto-text-indent="false"/>
      <style:text-properties style:font-name="Arial"/>
    </style:style>
    <style:style style:name="T1" style:family="text">
      <style:text-properties style:font-name="Arial"/>
    </style:style>
    <style:style style:name="T2" style:family="text">
      <style:text-properties style:font-name="Arial" fo:font-weight="bold" style:font-weight-asian="bold" style:font-weight-complex="bold"/>
    </style:style>
    <style:style style:name="T3" style:family="text">
      <style:text-properties style:text-underline-style="solid" style:text-underline-width="auto" style:text-underline-color="font-color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3.771cm" fo:text-indent="-0.635cm" fo:margin-left="3.77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4.406cm" fo:text-indent="-0.635cm" fo:margin-left="4.40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5.041cm" fo:text-indent="-0.635cm" fo:margin-left="5.04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5.676cm" fo:text-indent="-0.635cm" fo:margin-left="5.67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6.311cm" fo:text-indent="-0.635cm" fo:margin-left="6.31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6.946cm" fo:text-indent="-0.635cm" fo:margin-left="6.94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7.581cm" fo:text-indent="-0.635cm" fo:margin-left="7.58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8.216cm" fo:text-indent="-0.635cm" fo:margin-left="8.21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8.851cm" fo:text-indent="-0.635cm" fo:margin-left="8.85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9.486cm" fo:text-indent="-0.635cm" fo:margin-left="9.486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5" text:outline-level="1">Erzeugen von Listen in PKTs</text:h>
      <text:p text:style-name="P1"/>
      <text:p text:style-name="P2">Die Quelle:</text:p>
      <text:p text:style-name="P6">"Suchfeld";"Anzahl";"Artikel";"Preis"</text:p>
      <text:p text:style-name="P4">"Starter XS";1;"Starter XS";"2.750,00 "</text:p>
      <text:p text:style-name="P4">"Starter S";1;"Starter S";"4.800,00 "</text:p>
      <text:p text:style-name="P4">"Business M";1;"Business M";"7.800,00 "</text:p>
      <text:p text:style-name="P4">"Professional L";1;"Professional L";"15.500,00 "</text:p>
      <text:p text:style-name="P1">….</text:p>
      <text:p text:style-name="P1">1 Zeile Namen der Felder</text:p>
      <text:p text:style-name="P1">1 Feld → Suchfeld</text:p>
      <text:p text:style-name="P1"><text:tab/>am besten ohne Hochkommas für den Text</text:p>
      <text:p text:style-name="P1"/>
      <text:p text:style-name="P2">Hochladen unter :</text:p>
      <text:p text:style-name="P1"><draw:frame draw:style-name="fr1" draw:name="Grafik1" text:anchor-type="paragraph" svg:width="12.869cm" svg:height="2.482cm" draw:z-index="0"><draw:image xlink:href="Pictures/1000000000000425000000BDE0211DC6.png" xlink:type="simple" xlink:show="embed" xlink:actuate="onLoad"/></draw:frame></text:p>
      <text:p text:style-name="P1">Im Systemmenü</text:p>
      <text:p text:style-name="P1"/>
      <text:p text:style-name="P3">PKT Verbinden</text:p>
      <text:p text:style-name="P7">Es wird automatische ein PKT erstellt, die den Namen der CSV Datei enthält.</text:p>
      <text:p text:style-name="P9"><text:span text:style-name="T3">Ausnahmen</text:span>:</text:p>
      <text:list xml:id="list6819465198037167216" text:style-name="L1">
        <text:list-item>
          <text:p text:style-name="P8"><text:span text:style-name="T1">Datei </text:span><text:span text:style-name="T2">beco_artikel.csv</text:span><text:span text:style-name="T1"> <text:s/>→ Hat festes format und wir als Beko Preisliste abgespeichert</text:span></text:p>
        </text:list-item>
        <text:list-item>
          <text:p text:style-name="P8"><text:span text:style-name="T1">Datei </text:span><text:span text:style-name="T2">KundenAdressen.csv</text:span><text:span text:style-name="T1"> → kann leer sein und fragt die Kundendatenbank ab. <text:line-break/>Bitte Maximum auf 1 setzen weil sonst bis zu 10 Adressen eingeben <text:s/>werden können</text:span></text:p>
        </text:list-item>
      </text:list>
      <text:p text:style-name="P9"/>
      <text:p text:style-name="P7"/>
      <text:p text:style-name="P9"/>
      <text:p text:style-name="P9"/>
      <text:p text:style-name="P9">{</text:p>
      <text:p text:style-name="P9"><text:s text:c="2"/>"typ": "form",</text:p>
      <text:p text:style-name="P9"><text:s text:c="2"/>"max": 1,</text:p>
      <text:p text:style-name="P9"><text:s text:c="2"/>"required": true,</text:p>
      <text:p text:style-name="P9"><text:s text:c="2"/>"items": [],</text:p>
      <text:p text:style-name="P9"><text:s text:c="2"/>"tmp": [</text:p>
      <text:p text:style-name="P9"><text:s text:c="4"/>{</text:p>
      <text:p text:style-name="P9"><text:s text:c="6"/>"typ": "list",</text:p>
      <text:p text:style-name="P9"><text:s text:c="6"/>"name": "kdr_adr",</text:p>
      <text:p text:style-name="P9"><text:s text:c="6"/>"listsrc": "kdr_adr"</text:p>
      <text:p text:style-name="P9"><text:s text:c="4"/>}</text:p>
      <text:p text:style-name="P9"><text:s text:c="2"/>]</text:p>
      <text:p text:style-name="P9">}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pple-system" svg:font-family="apple-system, BlinkMacSystemFont, 'Segoe UI', Roboto, 'Helvetica Neue', Arial, 'Noto Sans', sans-serif, 'Apple Color Emoji', 'Segoe UI Emoji', 'Segoe UI Symbol', 'Noto Color Emoji'"/>
    <style:font-face style:name="monospace" svg:font-family="monospace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nz Donau</meta:initial-creator>
    <meta:creation-date>2021-01-13T14:09:47.60</meta:creation-date>
    <dc:date>2021-05-10T10:56:21.77</dc:date>
    <dc:creator>Lorenz Donau</dc:creator>
    <meta:editing-duration>PT19M41S</meta:editing-duration>
    <meta:editing-cycles>3</meta:editing-cycles>
    <meta:generator>OpenOffice/4.1.5$Win32 OpenOffice.org_project/415m1$Build-9789</meta:generator>
    <meta:document-statistic meta:table-count="0" meta:image-count="1" meta:object-count="0" meta:page-count="1" meta:paragraph-count="31" meta:word-count="123" meta:character-count="847"/>
  </office:meta>
</office:document-meta>
</file>