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 style:list-style-name="L2"/>
    <style:style style:name="P2" style:family="paragraph" style:parent-style-name="Standard" style:list-style-name="L1"/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>Erzeugen einer Installation </text:h>
      <text:p text:style-name="Text_20_body">Parameter:</text:p>
      <text:list xml:id="list586076377339222714" text:style-name="L2">
        <text:list-item>
          <text:p text:style-name="P1">Name <text:tab/>:<text:tab/>kunde001</text:p>
        </text:list-item>
        <text:list-item>
          <text:p text:style-name="P1">URL<text:tab/>:<text:tab/>kunde001.tasko.cloud</text:p>
          <text:p text:style-name="P1"/>
        </text:list-item>
      </text:list>
      <text:p text:style-name="Standard"/>
      <text:list xml:id="list5774131927064868810" text:style-name="L1">
        <text:list-item>
          <text:p text:style-name="P2">Erzeuge Datenbank kunde001</text:p>
        </text:list-item>
        <text:list-item>
          <text:p text:style-name="P2">Erzeuge Datenbankuser kunde001 <text:s/>PWD:kunde001DB mit allen DB Rechten ausser Grand</text:p>
        </text:list-item>
        <text:list-item>
          <text:p text:style-name="P2">Erzeuge Verzeichniss kunde001</text:p>
        </text:list-item>
        <text:list-item>
          <text:p text:style-name="P2">Ändere Verzeichniss user deployer:www-data</text:p>
        </text:list-item>
        <text:list-item>
          <text:p text:style-name="P2">Erzeuge .env File mit Einträgen für</text:p>
          <text:list>
            <text:list-item>
              <text:list>
                <text:list-item>
                  <text:p text:style-name="P2">Datenbank</text:p>
                </text:list-item>
                <text:list-item>
                  <text:p text:style-name="P2">Email Konto<text:line-break/><text:a xlink:type="simple" xlink:href="mailto:kunde001@tasko.cloud" text:style-name="Internet_20_link" text:visited-style-name="Visited_20_Internet_20_Link">kunde001@tasko.cloud</text:a><text:line-break/>pwd: Task0.Inf0 <text:s text:c="2"/>/ mit einer Null</text:p>
                </text:list-item>
              </text:list>
            </text:list-item>
          </text:list>
        </text:list-item>
        <text:list-item>
          <text:p text:style-name="P2">Erzeuge CronJob</text:p>
        </text:list-item>
        <text:list-item>
          <text:p text:style-name="P2">Erzeuge ein SSL-Key</text:p>
        </text:list-item>
      </text:list>
      <text:p text:style-name="Standard"/>
      <text:p text:style-name="Standard"><text:tab/>Virtuellen Host für Apache generieren</text:p>
      <text:p text:style-name="Standard"/>
      <text:p text:style-name="Standard">Erzeuge einen deploy Script mit Server und Installation sowie Schlüssel</text:p>
      <text:p text:style-name="Standard"/>
      <text:p text:style-name="Standard">Extern zu tun :</text:p>
      <text:p text:style-name="Standard"><text:tab/>Domain registrieren</text:p>
      <text:p text:style-name="Standard"><text:tab/>Emailadresse Registrieren</text:p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Lorenz Donau</meta:initial-creator>
    <meta:creation-date>2020-06-22T10:16:01.93</meta:creation-date>
    <meta:document-statistic meta:table-count="0" meta:image-count="0" meta:object-count="0" meta:page-count="1" meta:paragraph-count="18" meta:word-count="85" meta:character-count="585"/>
    <dc:date>2020-06-22T10:52:21.98</dc:date>
    <dc:creator>Lorenz Donau</dc:creator>
    <meta:editing-duration>PT5M59S</meta:editing-duration>
    <meta:editing-cycles>1</meta:editing-cycles>
    <meta:generator>OpenOffice/4.1.5$Win32 OpenOffice.org_project/415m1$Build-9789</meta:generator>
  </office:meta>
</office:document-meta>
</file>