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513000002CAEA11C6E412E6A029.png" manifest:media-type="image/png"/>
  <manifest:file-entry manifest:full-path="Pictures/10000000000005090000037F75B591CED52B41BE.png" manifest:media-type="image/png"/>
  <manifest:file-entry manifest:full-path="Pictures/10000000000004A70000034CD7C9B41364007B79.png" manifest:media-type="image/png"/>
  <manifest:file-entry manifest:full-path="Pictures/10000000000003940000034A3BA638535B4F4F1B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, Helvetica, sans-serif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text-properties fo:font-variant="normal" fo:text-transform="none" fo:color="#333333" loext:opacity="100%" style:font-name="Arial1" fo:font-size="7.5pt" fo:letter-spacing="normal" fo:font-style="normal" style:text-underline-style="solid" style:text-underline-width="auto" style:text-underline-color="font-color" fo:font-weight="bold"/>
    </style:style>
    <style:style style:name="P2" style:family="paragraph" style:parent-style-name="Text_20_body">
      <style:paragraph-properties fo:margin-left="0cm" fo:margin-right="0cm" fo:margin-top="0cm" fo:margin-bottom="0.185cm" style:contextual-spacing="false" fo:text-align="start" style:justify-single-word="false" fo:orphans="2" fo:widows="2" fo:text-indent="0cm" style:auto-text-indent="false"/>
      <style:text-properties fo:font-variant="normal" fo:text-transform="none" fo:color="#333333" loext:opacity="100%" style:font-name="Arial1" fo:font-size="7.5pt" fo:letter-spacing="normal" fo:font-style="normal" style:text-underline-style="solid" style:text-underline-width="auto" style:text-underline-color="font-color" fo:font-weight="bold"/>
    </style:style>
    <style:style style:name="P3" style:family="paragraph" style:parent-style-name="Text_20_body">
      <style:paragraph-properties fo:margin-left="0cm" fo:margin-right="0cm" fo:margin-top="0cm" fo:margin-bottom="0.185cm" style:contextual-spacing="false" fo:text-align="start" style:justify-single-word="false" fo:orphans="2" fo:widows="2" fo:text-indent="0cm" style:auto-text-indent="false"/>
      <style:text-properties fo:font-variant="normal" fo:text-transform="none" fo:color="#333333" loext:opacity="100%" style:font-name="Arial1" fo:font-size="10.5pt" fo:letter-spacing="normal" fo:font-style="normal" fo:font-weight="normal"/>
    </style:style>
    <style:style style:name="P4" style:family="paragraph" style:parent-style-name="Text_20_body">
      <style:paragraph-properties fo:margin-left="0cm" fo:margin-right="0cm" fo:margin-top="0cm" fo:margin-bottom="0.185cm" style:contextual-spacing="false" fo:text-align="start" style:justify-single-word="false" fo:orphans="2" fo:widows="2" fo:text-indent="0cm" style:auto-text-indent="false"/>
      <style:text-properties fo:font-variant="normal" fo:text-transform="none" fo:color="#333333" loext:opacity="100%" style:font-name="Arial1" fo:font-size="10.5pt" fo:letter-spacing="normal" fo:font-style="normal" fo:font-weight="bold"/>
    </style:style>
    <style:style style:name="P5" style:family="paragraph" style:parent-style-name="Text_20_body">
      <style:paragraph-properties fo:margin-left="0cm" fo:margin-right="0cm" fo:margin-top="0cm" fo:margin-bottom="0.185cm" style:contextual-spacing="false" fo:text-align="start" style:justify-single-word="false" fo:orphans="2" fo:widows="2" fo:text-indent="0cm" style:auto-text-indent="false"/>
    </style:style>
    <style:style style:name="P6" style:family="paragraph" style:parent-style-name="Text_20_body">
      <style:paragraph-properties fo:break-before="page"/>
    </style:style>
    <style:style style:name="P7" style:family="paragraph" style:parent-style-name="Standard">
      <style:text-properties fo:color="#333333" loext:opacity="100%" style:font-name="Arial1" fo:font-size="10.5pt"/>
    </style:style>
    <style:style style:name="P8" style:family="paragraph" style:parent-style-name="Standard">
      <style:paragraph-properties fo:margin-left="0cm" fo:margin-right="0cm" fo:margin-top="0cm" fo:margin-bottom="0.185cm" style:contextual-spacing="false" fo:text-indent="0cm" style:auto-text-indent="false"/>
      <style:text-properties fo:color="#333333" loext:opacity="100%" style:font-name="Arial1" fo:font-size="10.5pt"/>
    </style:style>
    <style:style style:name="P9" style:family="paragraph" style:parent-style-name="Standard">
      <style:paragraph-properties fo:margin-left="0cm" fo:margin-right="0cm" fo:margin-top="0cm" fo:margin-bottom="0.185cm" style:contextual-spacing="false" fo:text-indent="0cm" style:auto-text-indent="false" fo:break-before="page"/>
      <style:text-properties fo:color="#333333" loext:opacity="100%" style:font-name="Arial1" fo:font-size="10.5pt"/>
    </style:style>
    <style:style style:name="P10" style:family="paragraph" style:parent-style-name="Text_20_body" style:list-style-name="L1"/>
    <style:style style:name="fr1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Free AGB Reports in Tasko</text:h>
      <text:p text:style-name="Text_20_body"/>
      <text:p text:style-name="Text_20_body">In Tasko sind nun 3 neue Berichte (FreeLetter, FreeReportPotrait und FreeReportLandscape) <text:s/>integriert worden. Diese Berichte werden mit dem nächsten Deploy automatisch eingespielt. Der Sinn dieser Berichte ist es, ein völlig freie Interpretation der Daten zu erlauben. </text:p>
      <text:p text:style-name="Text_20_body">Dazu wird zu jeder Aufgabe das Feld DOCS beschrieben. Es wird ausschließlich dieser Text im Bericht angezeigt. Ausnahme bildet hier die Kopfzeile und die Fußzeile.</text:p>
      <text:p text:style-name="Text_20_body">Um die Berichte nun mit Intelligenten Daten zu befüllen, sind Platzhalter im Text vorzusehen.<text:line-break/>Diese sind:</text:p>
      <text:list xml:id="list771055491" text:style-name="L1">
        <text:list-item>
          <text:p text:style-name="P10">@Punktname@ zum Anzeigen der Punkte</text:p>
        </text:list-item>
        <text:list-item>
          <text:p text:style-name="P10">[Tabbelnenname] zum Anzeigen von definierten Objekten</text:p>
        </text:list-item>
        <text:list-item>
          <text:p text:style-name="P10">#Bereich# zu Erzeugen von Objekten, welche in späteren zuständen der Aufgabe wieder angezeigt werden.</text:p>
        </text:list-item>
        <text:list-item>
          <text:p text:style-name="P10"/>
        </text:list-item>
      </text:list>
      <text:p text:style-name="Text_20_body">Bei folgender Konfiguration :</text:p>
      <text:p text:style-name="Text_20_body"><draw:frame draw:style-name="fr2" draw:name="Grafik1" text:anchor-type="paragraph" svg:x="1.66cm" svg:y="0.275cm" svg:width="13.654cm" svg:height="6.553cm" draw:z-index="0"><draw:image xlink:href="Pictures/1000000000000513000002CAEA11C6E412E6A029.png" xlink:type="simple" xlink:show="embed" xlink:actuate="onLoad" draw:mime-type="image/png"/></draw:frame>Wäre die Beschreibung dieses Berichtes</text:p>
      <text:p text:style-name="Text_20_body"/>
      <text:p text:style-name="P7">@Bemerkung@</text:p>
      <text:p text:style-name="P8"/>
      <text:p text:style-name="P8">Ticket id :@id@</text:p>
      <text:p text:style-name="P8">@Foto Detail@</text:p>
      <text:p text:style-name="P8"/>
      <text:p text:style-name="P8">Erfasser war : @Erfasser Name , Vorname@ -&gt;   @Fehlerort@</text:p>
      <text:p text:style-name="P8"/>
      <text:p text:style-name="P8">@Foto Umgebung@</text:p>
      <text:p text:style-name="P8"/>
      <text:p text:style-name="P9"/>
      <text:p text:style-name="Text_20_body">und würde folgendes Ergebniss liefern:</text:p>
      <text:p text:style-name="Text_20_body"><draw:frame draw:style-name="fr1" draw:name="Grafik2" text:anchor-type="paragraph" svg:width="17cm" svg:height="12.046cm" draw:z-index="1"><draw:image xlink:href="Pictures/10000000000004A70000034CD7C9B41364007B79.png" xlink:type="simple" xlink:show="embed" xlink:actuate="onLoad" draw:mime-type="image/png"/></draw:frame></text:p>
      <text:p text:style-name="Text_20_body"/>
      <text:p text:style-name="Text_20_body"/>
      <text:p text:style-name="Text_20_body">Beim Verwenden von Topics der Duko Bereich:</text:p>
      <text:p text:style-name="P1">Donau Data Engineering GmbH, Marie-Curie-Strasse 1, 26129 Oldenburg</text:p>
      <text:p text:style-name="P5"/>
      <text:p text:style-name="P3">[static]</text:p>
      <text:p text:style-name="P4">Lieferschein Nr.: NAG0105_@Angebotsnummer@</text:p>
      <text:p text:style-name="P3">@Bemerkung@</text:p>
      <text:p text:style-name="P3">gemäß des laufenden Wartungs – Hosting – Vertrags berechnen wir für das Jahr 2020 wie folgt:</text:p>
      <text:p text:style-name="P3">[OrderTable]</text:p>
      <text:p text:style-name="P3">@Zahlungsbedingungen@</text:p>
      <text:p text:style-name="P3">Zahlungsziel: 10 Tage nach Rechnungsstellung</text:p>
      <text:p text:style-name="P2">@Adresse@</text:p>
      <text:p text:style-name="P3">@Prüfer@</text:p>
      <text:p text:style-name="Text_20_body"/>
      <text:p text:style-name="Text_20_body"/>
      <text:p text:style-name="P6">Das Ergebniss</text:p>
      <text:p text:style-name="Text_20_body"/>
      <text:p text:style-name="Text_20_body"><draw:frame draw:style-name="fr1" draw:name="Grafik3" text:anchor-type="paragraph" svg:width="17cm" svg:height="15.626cm" draw:z-index="2"><draw:image xlink:href="Pictures/10000000000003940000034A3BA638535B4F4F1B.png" xlink:type="simple" xlink:show="embed" xlink:actuate="onLoad" draw:mime-type="image/png"/></draw:frame></text:p>
      <text:p text:style-name="Text_20_body"/>
      <text:p text:style-name="Text_20_body"/>
      <text:p text:style-name="P6">Es werden die Topics [static] und [orderTable] verwendet.</text:p>
      <text:p text:style-name="Text_20_body">[orderTabel] ist ein Festdefiniertes Format, welches die Punkttypen 241,242 und 243 zu einer Rechnung zusammenfasst. </text:p>
      <text:p text:style-name="Text_20_body">[static] ist in einem früherem Status der Aufgabe definiert worden:</text:p>
      <text:p text:style-name="Text_20_body"/>
      <text:p text:style-name="Text_20_body"><draw:frame draw:style-name="fr1" draw:name="Grafik4" text:anchor-type="paragraph" svg:width="17cm" svg:height="11.804cm" draw:z-index="3"><draw:image xlink:href="Pictures/10000000000005090000037F75B591CED52B41BE.png" xlink:type="simple" xlink:show="embed" xlink:actuate="onLoad" draw:mime-type="image/png"/></draw:frame>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, Helvetica, sans-serif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de" fo:country="DE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de" fo:country="DE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orenz Donau</meta:initial-creator>
    <meta:creation-date>2020-04-01T09:16:59.85</meta:creation-date>
    <dc:date>2023-10-12T12:27:32.414000000</dc:date>
    <meta:editing-duration>PT1H19M1S</meta:editing-duration>
    <meta:editing-cycles>2</meta:editing-cycles>
    <meta:generator>LibreOffice/7.5.0.3$Windows_X86_64 LibreOffice_project/c21113d003cd3efa8c53188764377a8272d9d6de</meta:generator>
    <meta:document-statistic meta:table-count="0" meta:image-count="4" meta:object-count="0" meta:page-count="4" meta:paragraph-count="31" meta:word-count="220" meta:character-count="1582" meta:non-whitespace-character-count="1389"/>
  </office:meta>
</office:document-meta>
</file>