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22D000000ED617F1D5A9157ED4D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le1" style:family="table">
      <style:table-properties style:width="17cm" style:rel-width="100%" table:align="left"/>
    </style:style>
    <style:style style:name="Tabelle1.A" style:family="table-column">
      <style:table-column-properties style:column-width="1.448cm" style:rel-column-width="5582*"/>
    </style:style>
    <style:style style:name="Tabelle1.B" style:family="table-column">
      <style:table-column-properties style:column-width="1.478cm" style:rel-column-width="5698*"/>
    </style:style>
    <style:style style:name="Tabelle1.C" style:family="table-column">
      <style:table-column-properties style:column-width="5.532cm" style:rel-column-width="21323*"/>
    </style:style>
    <style:style style:name="Tabelle1.D" style:family="table-column">
      <style:table-column-properties style:column-width="1.776cm" style:rel-column-width="6847*"/>
    </style:style>
    <style:style style:name="Tabelle1.E" style:family="table-column">
      <style:table-column-properties style:column-width="3.625cm" style:rel-column-width="13973*"/>
    </style:style>
    <style:style style:name="Tabelle1.F" style:family="table-column">
      <style:table-column-properties style:column-width="3.141cm" style:rel-column-width="12112*"/>
    </style:style>
    <style:style style:name="Tabelle1.A1" style:family="table-cell">
      <style:table-cell-properties style:vertical-align="middle" fo:padding="0.049cm" fo:border-left="1pt solid #808080" fo:border-right="none" fo:border-top="1pt solid #808080" fo:border-bottom="1pt solid #808080"/>
    </style:style>
    <style:style style:name="Tabelle1.F1" style:family="table-cell">
      <style:table-cell-properties style:vertical-align="middle" fo:padding="0.049cm" fo:border="1pt solid #808080"/>
    </style:style>
    <style:style style:name="Tabelle1.A2" style:family="table-cell">
      <style:table-cell-properties style:vertical-align="middle" fo:padding="0.049cm" fo:border-left="1pt solid #808080" fo:border-right="none" fo:border-top="none" fo:border-bottom="1pt solid #808080"/>
    </style:style>
    <style:style style:name="Tabelle1.F2" style:family="table-cell">
      <style:table-cell-properties style:vertical-align="middle" fo:padding="0.049cm" fo:border-left="1pt solid #808080" fo:border-right="1pt solid #808080" fo:border-top="none" fo:border-bottom="1pt solid #808080"/>
    </style:style>
    <style:style style:name="P1" style:family="paragraph" style:parent-style-name="Standard">
      <style:text-properties style:font-name="Arial"/>
    </style:style>
    <style:style style:name="P2" style:family="paragraph" style:parent-style-name="Standard">
      <style:text-properties style:font-name="Arial" fo:font-weight="normal" style:font-weight-asian="normal" style:font-weight-complex="normal"/>
    </style:style>
    <style:style style:name="P3" style:family="paragraph" style:parent-style-name="Standard">
      <style:text-properties fo:font-weight="normal" style:font-weight-asian="normal" style:font-weight-complex="normal"/>
    </style:style>
    <style:style style:name="P4" style:family="paragraph" style:parent-style-name="Text_20_body">
      <style:text-properties fo:font-weight="normal" style:font-weight-asian="normal" style:font-weight-complex="normal"/>
    </style:style>
    <style:style style:name="P5" style:family="paragraph" style:parent-style-name="Text_20_body">
      <style:text-properties fo:font-style="italic" style:font-style-asian="italic" style:font-style-complex="italic"/>
    </style:style>
    <style:style style:name="P6" style:family="paragraph" style:parent-style-name="Text_20_body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P7" style:family="paragraph" style:parent-style-name="Standard">
      <style:paragraph-properties fo:margin-left="1.251cm" fo:margin-right="0cm" fo:text-indent="0cm" style:auto-text-indent="false"/>
    </style:style>
    <style:style style:name="P8" style:family="paragraph" style:parent-style-name="Standard">
      <style:paragraph-properties fo:margin-left="0cm" fo:margin-right="0cm" fo:text-align="start" style:justify-single-word="false" fo:orphans="2" fo:widows="2" fo:text-indent="0cm" style:auto-text-indent="false"/>
    </style:style>
    <style:style style:name="P9" style:family="paragraph" style:parent-style-name="Text_20_body">
      <style:paragraph-properties fo:margin-top="0.423cm" fo:margin-bottom="0.212cm" style:contextual-spacing="false"/>
      <style:text-properties fo:font-size="10pt" fo:font-style="normal" style:font-size-asian="10pt" style:font-style-asian="normal" style:font-size-complex="10pt" style:font-style-complex="normal"/>
    </style:style>
    <style:style style:name="P10" style:family="paragraph" style:parent-style-name="Text_20_body">
      <style:paragraph-properties fo:margin-top="0cm" fo:margin-bottom="0cm" style:contextual-spacing="false" fo:padding="0cm" fo:border="none"/>
    </style:style>
    <style:style style:name="P11" style:family="paragraph" style:parent-style-name="Table_20_Contents">
      <style:text-properties fo:font-size="2pt" style:font-size-asian="2pt" style:font-size-complex="2pt"/>
    </style:style>
    <style:style style:name="P12" style:family="paragraph" style:parent-style-name="Text_20_body">
      <style:paragraph-properties fo:margin-top="0.423cm" fo:margin-bottom="0.212cm" style:contextual-spacing="false"/>
      <style:text-properties fo:font-variant="normal" fo:text-transform="none" fo:color="#000000" loext:opacity="100%" style:font-name="Arial" fo:font-size="10pt" fo:letter-spacing="normal" fo:font-style="normal" fo:font-weight="normal" style:font-name-asian="Microsoft YaHei" style:font-size-asian="10pt" style:font-style-asian="normal" style:font-weight-asian="normal" style:font-name-complex="Lucida Sans1" style:font-size-complex="10pt" style:font-style-complex="normal" style:font-weight-complex="normal"/>
    </style:style>
    <style:style style:name="P13" style:family="paragraph" style:parent-style-name="Standard">
      <style:text-properties officeooo:paragraph-rsid="001b0239"/>
    </style:style>
    <style:style style:name="P14" style:family="paragraph" style:parent-style-name="Text_20_body">
      <style:text-properties officeooo:rsid="001d4768" officeooo:paragraph-rsid="001d4768"/>
    </style:style>
    <style:style style:name="P15" style:family="paragraph" style:parent-style-name="Standard">
      <style:paragraph-properties fo:margin-left="1.251cm" fo:margin-right="0cm" fo:text-indent="0cm" style:auto-text-indent="false"/>
      <style:text-properties officeooo:rsid="001dcff4" officeooo:paragraph-rsid="001dcff4"/>
    </style:style>
    <style:style style:name="P16" style:family="paragraph" style:parent-style-name="Standard">
      <style:text-properties fo:font-weight="bold" officeooo:rsid="001dcff4" officeooo:paragraph-rsid="001dcff4" style:font-weight-asian="bold" style:font-weight-complex="bold"/>
    </style:style>
    <style:style style:name="P17" style:family="paragraph" style:parent-style-name="Heading_20_1">
      <style:paragraph-properties fo:text-align="center" style:justify-single-word="false"/>
    </style:style>
    <style:style style:name="P18" style:family="paragraph" style:parent-style-name="Heading_20_2">
      <style:text-properties fo:font-style="normal" fo:font-weight="normal" style:font-style-asian="normal" style:font-weight-asian="normal" style:font-style-complex="normal" style:font-weight-complex="normal"/>
    </style:style>
    <style:style style:name="P19" style:family="paragraph" style:parent-style-name="Heading_20_3">
      <style:text-properties fo:font-weight="normal" style:font-weight-asian="normal" style:font-weight-complex="normal"/>
    </style:style>
    <style:style style:name="P20" style:family="paragraph" style:parent-style-name="Heading_20_3">
      <style:text-properties fo:font-weight="normal" officeooo:paragraph-rsid="001dcff4" style:font-weight-asian="normal" style:font-weight-complex="normal"/>
    </style:style>
    <style:style style:name="P21" style:family="paragraph" style:parent-style-name="Heading_20_3">
      <style:paragraph-properties fo:margin-top="0.423cm" fo:margin-bottom="0.212cm" style:contextual-spacing="false" fo:keep-with-next="always"/>
      <style:text-properties style:font-name="Arial" fo:font-weight="normal" style:font-name-asian="Microsoft YaHei" style:font-weight-asian="normal" style:font-name-complex="Lucida Sans1" style:font-weight-complex="normal"/>
    </style:style>
    <style:style style:name="P22" style:family="paragraph" style:parent-style-name="Heading_20_3">
      <style:paragraph-properties fo:margin-top="0.423cm" fo:margin-bottom="0.212cm" style:contextual-spacing="false" fo:keep-with-next="always"/>
      <style:text-properties fo:font-variant="normal" fo:text-transform="none" fo:color="#000000" loext:opacity="100%" style:font-name="Arial" fo:font-size="14pt" fo:letter-spacing="normal" fo:font-style="normal" fo:font-weight="normal" style:font-name-asian="Microsoft YaHei" style:font-style-asian="normal" style:font-weight-asian="normal" style:font-name-complex="Lucida Sans1" style:font-style-complex="normal" style:font-weight-complex="normal"/>
    </style:style>
    <style:style style:name="P23" style:family="paragraph" style:parent-style-name="Heading_20_3">
      <style:paragraph-properties fo:margin-top="0.423cm" fo:margin-bottom="0.212cm" style:contextual-spacing="false" fo:keep-with-next="always"/>
      <style:text-properties fo:font-size="12pt" fo:font-weight="bold" style:font-size-asian="12pt" style:font-weight-asian="bold" style:font-size-complex="12pt" style:font-weight-complex="bold"/>
    </style:style>
    <style:style style:name="P24" style:family="paragraph" style:parent-style-name="Text_20_body">
      <style:text-properties officeooo:rsid="001d4768" officeooo:paragraph-rsid="001d4768"/>
    </style:style>
    <style:style style:name="P25" style:family="paragraph" style:parent-style-name="Text_20_body">
      <style:text-properties officeooo:rsid="001e9faa" officeooo:paragraph-rsid="001e9faa"/>
    </style:style>
    <style:style style:name="P26" style:family="paragraph" style:parent-style-name="Text_20_body">
      <style:text-properties fo:font-size="12pt" fo:font-weight="normal" officeooo:rsid="001e9faa" officeooo:paragraph-rsid="001e9faa" style:font-size-asian="12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T4" style:family="text">
      <style:text-properties fo:font-variant="normal" fo:text-transform="none" fo:color="#333333" loext:opacity="100%" fo:letter-spacing="normal"/>
    </style:style>
    <style:style style:name="T5" style:family="text">
      <style:text-properties fo:font-variant="normal" fo:text-transform="none" fo:color="#333333" loext:opacity="100%" style:font-name="Arial" fo:font-size="10.5pt" fo:letter-spacing="normal" fo:font-style="normal" fo:font-weight="normal" style:font-name-asian="Microsoft YaHei" style:font-weight-asian="normal" style:font-name-complex="Lucida Sans1" style:font-weight-complex="normal"/>
    </style:style>
    <style:style style:name="T6" style:family="text">
      <style:text-properties fo:font-variant="normal" fo:text-transform="none" fo:color="#333333" loext:opacity="100%" style:font-name="Arial" fo:letter-spacing="normal" fo:font-style="normal" fo:font-weight="normal" style:font-name-asian="Microsoft YaHei" style:font-weight-asian="normal" style:font-name-complex="Lucida Sans1" style:font-weight-complex="normal"/>
    </style:style>
    <style:style style:name="T7" style:family="text">
      <style:text-properties fo:font-variant="normal" fo:text-transform="none" fo:color="#333333" loext:opacity="100%" style:font-name="Arial" fo:letter-spacing="normal" fo:font-style="normal" style:font-name-asian="Microsoft YaHei" style:font-name-complex="Lucida Sans1"/>
    </style:style>
    <style:style style:name="T8" style:family="text">
      <style:text-properties fo:font-variant="normal" fo:text-transform="none" fo:color="#000000" loext:opacity="100%" style:font-name="Arial" fo:letter-spacing="normal" fo:font-weight="normal" style:font-name-asian="Microsoft YaHei" style:font-weight-asian="normal" style:font-name-complex="Lucida Sans1" style:font-weight-complex="normal"/>
    </style:style>
    <style:style style:name="T9" style:family="text">
      <style:text-properties fo:font-variant="normal" fo:text-transform="none" fo:color="#000000" loext:opacity="100%" style:font-name="Arial" fo:letter-spacing="normal" fo:font-weight="bold" style:font-name-asian="Microsoft YaHei" style:font-weight-asian="bold" style:font-name-complex="Lucida Sans1" style:font-weight-complex="bold"/>
    </style:style>
    <style:style style:name="T10" style:family="text">
      <style:text-properties fo:font-variant="normal" fo:text-transform="none" fo:color="#000000" loext:opacity="100%" style:font-name="Arial" fo:letter-spacing="normal" fo:font-style="normal" style:font-name-asian="Microsoft YaHei" style:font-style-asian="normal" style:font-name-complex="Lucida Sans1" style:font-style-complex="normal"/>
    </style:style>
    <style:style style:name="T11" style:family="text">
      <style:text-properties fo:font-variant="normal" fo:text-transform="none" fo:color="#000000" loext:opacity="100%" style:font-name="Arial" fo:font-size="10pt" fo:letter-spacing="normal" fo:font-style="normal" fo:font-weight="normal" style:font-name-asian="Microsoft YaHei" style:font-size-asian="10pt" style:font-style-asian="normal" style:font-name-complex="Lucida Sans1" style:font-size-complex="10pt" style:font-style-complex="normal"/>
    </style:style>
    <style:style style:name="T12" style:family="text">
      <style:text-properties fo:font-variant="normal" fo:text-transform="none" fo:color="#000000" loext:opacity="100%" style:font-name="Arial" fo:font-size="10pt" fo:letter-spacing="normal" fo:font-style="normal" fo:font-weight="normal" style:font-name-asian="Microsoft YaHei" style:font-size-asian="10pt" style:font-style-asian="normal" style:font-weight-asian="normal" style:font-name-complex="Lucida Sans1" style:font-size-complex="10pt" style:font-style-complex="normal" style:font-weight-complex="normal"/>
    </style:style>
    <style:style style:name="T13" style:family="text">
      <style:text-properties fo:font-variant="normal" fo:text-transform="none" fo:color="#000000" loext:opacity="100%" style:font-name="Arial" fo:font-size="10pt" fo:letter-spacing="normal" fo:font-style="normal" style:font-name-asian="Microsoft YaHei" style:font-size-asian="10pt" style:font-style-asian="normal" style:font-name-complex="Lucida Sans1" style:font-size-complex="10pt" style:font-style-complex="normal"/>
    </style:style>
    <style:style style:name="T14" style:family="text">
      <style:text-properties fo:font-weight="bold" style:font-weight-asian="bold" style:font-weight-complex="bold"/>
    </style:style>
    <style:style style:name="T15" style:family="text">
      <style:text-properties officeooo:rsid="001b0239"/>
    </style:style>
    <style:style style:name="T16" style:family="text">
      <style:text-properties style:font-name="Arial" fo:font-weight="normal" style:font-weight-asian="normal" style:font-weight-complex="normal"/>
    </style:style>
    <style:style style:name="T17" style:family="text">
      <style:text-properties officeooo:rsid="001dcff4"/>
    </style:style>
    <style:style style:name="fr1" style:family="graphic" style:parent-style-name="Graphics">
      <style:graphic-properties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7" text:outline-level="1">Topics für Free Reports:</text:h>
      <text:p text:style-name="P1"/>
      <text:h text:style-name="P18" text:outline-level="2">[Header]</text:h>
      <text:p text:style-name="P1">Erzeugt einen standard Kopf</text:p>
      <text:p text:style-name="P2"/>
      <text:h text:style-name="P19" text:outline-level="3">[Footer]</text:h>
      <text:p text:style-name="P3">Standard Fusszeile </text:p>
      <text:h text:style-name="P19" text:outline-level="3">[Clones]</text:h>
      <text:p text:style-name="Text_20_body">Blendet alle geklonten Aufgaben hier ein. Diese Aufgabe wird in Ihrem eigenen Format dargestellt, es wird jedoch die Fußzeile und die Kopfzeile entfernt. </text:p>
      <text:p text:style-name="P6">Sehr leistungsfähiges Feature, da somit ganze Ablaufbäume <text:s/>dargestellt erden können.</text:p>
      <text:h text:style-name="P19" text:outline-level="3">[Status]</text:h>
      <text:p text:style-name="Text_20_body">Aktueller Status der Aufgabe / Name der Dynamischen Aufgabe an der Dieses Ticket hängt</text:p>
      <text:h text:style-name="P19" text:outline-level="3">[QrWeb]</text:h>
      <text:p text:style-name="P3">QR-Code für Webzugriff um auf das laufende Ticket zuzugreifen. Beinhaltet die Ergebniss ID #xxx</text:p>
      <text:h text:style-name="P20" text:outline-level="3">[QrApp] / [QrApp<text:span text:style-name="T17">2</text:span>]</text:h>
      <text:p text:style-name="P3">QR-Code für Zugriff der Tasko App um auf das laufende Ticket zuzugreifen. Beinhaltet die Ergebniss ID #xxx <text:line-break/><text:span text:style-name="T17">App2 Liefert die Doppelte Größe des IKONS</text:span></text:p>
      <text:h text:style-name="P19" text:outline-level="3">[WebToken]</text:h>
      <text:p text:style-name="P3">URL um auf das Laufende Ticket als Link zuzugreifen, Kann auch Alternativ als html Text:</text:p>
      <text:p text:style-name="First_20_line_20_indent"><text:span text:style-name="T3">&lt;a href="</text:span><text:a xlink:type="simple" xlink:href="https://URL/api/ProceedTask/scanqr/@id@" text:style-name="Internet_20_link" text:visited-style-name="Visited_20_Internet_20_Link"><text:span text:style-name="T3">https://URL/api/ProceedTask/scanqr/@id@</text:span></text:a><text:span text:style-name="T3">"&gt;Ihr Text&lt;/a&gt; </text:span><text:span text:style-name="T1"><text:line-break/>umgesetzt werden</text:span></text:p>
      <text:h text:style-name="P21" text:outline-level="3">[TicketID]</text:h>
      <text:p text:style-name="P3">Zeigt die Ticketnummer an</text:p>
      <text:h text:style-name="P19" text:outline-level="3">[Comments]</text:h>
      <text:p text:style-name="P4">Tabelle mit den Kommentaren</text:p>
      <text:h text:style-name="P19" text:outline-level="3">[Bilder]</text:h>
      <text:p text:style-name="P4">Angehängte Bilder </text:p>
      <text:h text:style-name="P19" text:outline-level="3">[PunkteView]</text:h>
      <text:p text:style-name="P4">Angehängte Punkte als Übersicht, wie es in dem Standartreport dargestellt wird</text:p>
      <text:h text:style-name="P19" text:outline-level="3"><text:soft-page-break/>[OrderTable]</text:h>
      <text:p text:style-name="Text_20_body">Tabelle mit den Bestellungen und Summen. Für die Punkte Typ : (243,242,241)<text:line-break/>Muss noch um Standard Typen (Bestellung und Numerisch erweitert werden)</text:p>
      <text:h text:style-name="P19" text:outline-level="3">[OrderTableMwSt]</text:h>
      <text:p text:style-name="Text_20_body">Tabelle mit den Bestellungen und Summen und MWST sonst wie <text:span text:style-name="T2">OrderTable</text:span></text:p>
      <text:p text:style-name="P5"/>
      <text:p text:style-name="P5"/>
      <text:p text:style-name="Text_20_body">[ZusatzPersonen] <text:tab/><text:tab/>→<text:tab/>Corona Modul</text:p>
      <text:p text:style-name="Text_20_body">[AnzahlderPersonen]<text:tab/><text:tab/>→<text:tab/>Corona Modul</text:p>
      <text:p text:style-name="Text_20_body">[EventHeader]<text:tab/><text:tab/><text:tab/>→<text:tab/>Corona Modul ?</text:p>
      <text:p text:style-name="Text_20_body">[BecoTable]<text:tab/><text:tab/><text:tab/>→<text:tab/>Beco Bestell Modul ?</text:p>
      <text:p text:style-name="Text_20_body">[CourseUser]<text:tab/><text:tab/><text:tab/>→<text:tab/>Reservierungs Modul</text:p>
      <text:p text:style-name="Text_20_body">[CourseUser08]<text:tab/><text:tab/>→<text:tab/>Reservierungs Modul</text:p>
      <text:p text:style-name="Text_20_body">[CourseUser10]<text:tab/><text:tab/>→<text:tab/>Reservierungs Modul</text:p>
      <text:p text:style-name="Text_20_body">[CourseUser15]<text:tab/><text:tab/>→<text:tab/>Reservierungs Modul</text:p>
      <text:p text:style-name="Text_20_body">[Veranstalltungen]<text:tab/><text:tab/>→<text:tab/>Therapie Modul</text:p>
      <text:p text:style-name="Text_20_body"/>
      <text:p text:style-name="Standard">[Status]</text:p>
      <text:p text:style-name="P7">Gibt den Status Namen der Aufgaben an</text:p>
      <text:p text:style-name="Standard">[AgbName]</text:p>
      <text:p text:style-name="P7">Aufgabenname</text:p>
      <text:p text:style-name="Standard">[PunkteTabelleGelb]</text:p>
      <text:p text:style-name="P7">Tabellenübersicht zweispaltig gelb über alle Punkte</text:p>
      <text:p text:style-name="Standard">[PunkteTabelle]</text:p>
      <text:p text:style-name="P7">Tabellenübersicht einspaltig grau über alle Punkte</text:p>
      <text:p text:style-name="Standard">[EventText]</text:p>
      <text:p text:style-name="Standard"><text:tab/>Text des Ereignisses bei der Reservierung. Zeitfenster Benennung im Kalender</text:p>
      <text:p text:style-name="Standard">[ParentPunkteView]</text:p>
      <text:p text:style-name="Standard"><text:tab/>Bei geklonten Aufgaben, die Punkte der Parent Aufgabe</text:p>
      <text:p text:style-name="Standard">[ParentBilder]</text:p>
      <text:p text:style-name="Standard"><text:tab/>Wie der name sagt</text:p>
      <text:p text:style-name="Standard">[ParentPunkteTabelle]</text:p>
      <text:p text:style-name="Standard"><text:tab/>Bei geklonten Aufgaben, die Punkte der Parent Aufgabe in Tabellen form grau</text:p>
      <text:p text:style-name="Standard">[ParentPunkteTabelleGelb]</text:p>
      <text:p text:style-name="Standard"><text:tab/>Bei geklonten Aufgaben, die Punkte der Parent Aufgabe in Tabellen form Gelb</text:p>
      <text:p text:style-name="Standard">[ParentComments]</text:p>
      <text:p text:style-name="Standard"><text:tab/>Wie der Name sagt</text:p>
      <text:p text:style-name="P13">[ParentComments<text:span text:style-name="T15">All</text:span>]</text:p>
      <text:p text:style-name="P13"><text:tab/>Wie der Name sagt</text:p>
      <text:p text:style-name="P16">[ParentField(&lt;Feldbezeichnung&gt;)]</text:p>
      <text:p text:style-name="P15">Ermöglicht auf alle Punkte der Parentaufgabe zuzugreifen. Egal ob Topic oder Feldname</text:p>
      <text:h text:style-name="P23" text:outline-level="3"><text:soft-page-break/><text:span text:style-name="T4"> </text:span><text:span text:style-name="T7">[ErgCounter]</text:span> </text:h>
      <text:p text:style-name="P8"><draw:frame draw:style-name="fr1" draw:name="Grafik1" text:anchor-type="paragraph" svg:x="8.483cm" svg:y="0.199cm" svg:width="8.49cm" svg:height="3.154cm" draw:z-index="0"><draw:image xlink:href="Pictures/100000000000022D000000ED617F1D5A9157ED4D.png" xlink:type="simple" xlink:show="embed" xlink:actuate="onLoad" draw:mime-type="image/png"/></draw:frame>Zeigt die Fortlaufende ERG Nummer an. Definiert in </text:p>
      <text:p text:style-name="P8"/>
      <text:p text:style-name="Standard"/>
      <text:p text:style-name="Standard"/>
      <text:p text:style-name="Standard"/>
      <text:h text:style-name="P21" text:outline-level="3">[Doku]</text:h>
      <text:p text:style-name="Standard">fügt die <text:span text:style-name="T14">AGB -HTML Infos </text:span>in den Report ein.</text:p>
      <text:p text:style-name="Standard"/>
      <text:p text:style-name="Standard"/>
      <text:h text:style-name="P22" text:outline-level="3">[ListTabelle]</text:h>
      <text:p text:style-name="P9"><text:span text:style-name="T8">Bindet die Objekte die mit der Funktion</text:span><text:span text:style-name="T9"> ListTable </text:span><text:span text:style-name="T8">beschrieben sind als Tabelle ein.</text:span></text:p>
      <text:p text:style-name="P12">Beispiel: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column table:style-name="Tabelle1.F"/>
        <table:table-row>
          <table:table-cell table:style-name="Tabelle1.A1" office:value-type="string">
            <text:p text:style-name="Table_20_Heading">Anzahl</text:p>
          </table:table-cell>
          <table:table-cell table:style-name="Tabelle1.A1" office:value-type="string">
            <text:p text:style-name="Table_20_Heading">Einheit</text:p>
          </table:table-cell>
          <table:table-cell table:style-name="Tabelle1.A1" office:value-type="string">
            <text:p text:style-name="Table_20_Heading">Artikel</text:p>
          </table:table-cell>
          <table:table-cell table:style-name="Tabelle1.A1" office:value-type="string">
            <text:p text:style-name="Table_20_Heading">Nummer</text:p>
          </table:table-cell>
          <table:table-cell table:style-name="Tabelle1.A1" office:value-type="string">
            <text:p text:style-name="Table_20_Heading">Status (SWH-intern):</text:p>
          </table:table-cell>
          <table:table-cell table:style-name="Tabelle1.F1" office:value-type="string">
            <text:p text:style-name="Table_20_Heading">Bemerkung (SWH-intern):</text:p>
          </table:table-cell>
        </table:table-row>
        <table:table-row>
          <table:table-cell table:style-name="Tabelle1.A2" office:value-type="string">
            <text:p text:style-name="Table_20_Contents">1</text:p>
          </table:table-cell>
          <table:table-cell table:style-name="Tabelle1.A2" office:value-type="string">
            <text:p text:style-name="Table_20_Contents">STK</text:p>
          </table:table-cell>
          <table:table-cell table:style-name="Tabelle1.A2" office:value-type="string">
            <text:p text:style-name="Table_20_Contents">Wasserzählerhalterung Qn 2,5 EWE Nr.3729613, 95 -145 mm</text:p>
          </table:table-cell>
          <table:table-cell table:style-name="Tabelle1.A2" office:value-type="string">
            <text:p text:style-name="Table_20_Contents">619500</text:p>
          </table:table-cell>
          <table:table-cell table:style-name="Tabelle1.A2" office:value-type="string">
            <text:p text:style-name="Table_20_Contents">gepackt O | nicht am Lager O | bestellt O |</text:p>
          </table:table-cell>
          <table:table-cell table:style-name="Tabelle1.F2" office:value-type="string">
            <text:p text:style-name="P11"/>
          </table:table-cell>
        </table:table-row>
        <table:table-row>
          <table:table-cell table:style-name="Tabelle1.A2" office:value-type="string">
            <text:p text:style-name="Table_20_Contents">1</text:p>
          </table:table-cell>
          <table:table-cell table:style-name="Tabelle1.A2" office:value-type="string">
            <text:p text:style-name="Table_20_Contents">STK</text:p>
          </table:table-cell>
          <table:table-cell table:style-name="Tabelle1.A2" office:value-type="string">
            <text:p text:style-name="Table_20_Contents">PE-Verschraubung AG 1 Nr. 1015.25.10 Seppelfricke</text:p>
          </table:table-cell>
          <table:table-cell table:style-name="Tabelle1.A2" office:value-type="string">
            <text:p text:style-name="Table_20_Contents">617010</text:p>
          </table:table-cell>
          <table:table-cell table:style-name="Tabelle1.A2" office:value-type="string">
            <text:p text:style-name="Table_20_Contents">gepackt O | nicht am Lager O | bestellt O |</text:p>
          </table:table-cell>
          <table:table-cell table:style-name="Tabelle1.F2" office:value-type="string">
            <text:p text:style-name="P11"/>
          </table:table-cell>
        </table:table-row>
        <table:table-row>
          <table:table-cell table:style-name="Tabelle1.A2" office:value-type="string">
            <text:p text:style-name="Table_20_Contents">0</text:p>
          </table:table-cell>
          <table:table-cell table:style-name="Tabelle1.A2" office:value-type="string">
            <text:p text:style-name="Table_20_Contents">STK</text:p>
          </table:table-cell>
          <table:table-cell table:style-name="Tabelle1.A2" office:value-type="string">
            <text:p text:style-name="Table_20_Contents">Friatec-Winkel W90° d 32</text:p>
          </table:table-cell>
          <table:table-cell table:style-name="Tabelle1.A2" office:value-type="string">
            <text:p text:style-name="Table_20_Contents">511421</text:p>
          </table:table-cell>
          <table:table-cell table:style-name="Tabelle1.A2" office:value-type="string">
            <text:p text:style-name="Table_20_Contents">gepackt O | nicht am Lager O | bestellt O |</text:p>
          </table:table-cell>
          <table:table-cell table:style-name="Tabelle1.F2" office:value-type="string">
            <text:p text:style-name="P11"/>
          </table:table-cell>
        </table:table-row>
      </table:table>
      <text:p text:style-name="P10"/>
      <text:h text:style-name="Heading_20_3" text:outline-level="3"><text:span text:style-name="T1">[</text:span><text:span text:style-name="Strong_20_Emphasis"><text:span text:style-name="T16">append</text:span></text:span><text:span text:style-name="T1">]</text:span></text:h>
      <text:p text:style-name="P14">Hängt eine Datei an die Emails, die Tasko versendet an. </text:p>
      <text:p text:style-name="P14">Beispiel: <text:span text:style-name="Strong_20_Emphasis"><text:span text:style-name="T11">[append]/public/htmlpic/Schwimmkurse/2023_InformationenzumKinderschwimmkurs.pdf[/append]</text:span></text:span><text:span text:style-name="T12"> </text:span></text:p>
      <text:p text:style-name="P14"><text:span text:style-name="T12"/></text:p>
      <text:p text:style-name="P26"><text:span text:style-name="T10">[Logo] <text:tab/><text:tab/>Logo 100px<text:line-break/>[Logo2]<text:tab/><text:tab/>Logo 200px<text:line-break/>[Logo3]<text:tab/><text:tab/>Logo 300px<text:line-break/>[Logo4]<text:tab/><text:tab/>Logo 400px<text:line-break/>[Logo5]<text:tab/><text:tab/>Logo 500px<text:line-break/>[Logo6]<text:tab/><text:tab/>Logo 600px</text:span></text:p>
      <text:p text:style-name="P25"><text:span text:style-name="T12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2pt" fo:language="de" fo:country="DE" style:letter-kerning="true" style:font-name-asian="SimSun" style:font-size-asian="12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de" fo:country="DE" style:letter-kerning="true" style:font-name-asian="SimSun" style:font-size-asian="12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text-indent="0cm" style:auto-text-indent="false"/>
    </style:style>
    <style:style style:name="First_20_line_20_indent" style:display-name="First line indent" style:family="paragraph" style:parent-style-name="Text_20_body" style:class="text">
      <style:paragraph-properties fo:margin-left="0cm" fo:margin-right="0cm" fo:text-indent="0.499cm" style:auto-text-indent="false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Lorenz Donau</meta:initial-creator>
    <meta:creation-date>2020-09-16T11:18:18.35</meta:creation-date>
    <dc:date>2023-10-12T11:06:26.418000000</dc:date>
    <meta:editing-duration>PT1H28M8S</meta:editing-duration>
    <meta:editing-cycles>20</meta:editing-cycles>
    <meta:generator>LibreOffice/7.5.0.3$Windows_X86_64 LibreOffice_project/c21113d003cd3efa8c53188764377a8272d9d6de</meta:generator>
    <meta:document-statistic meta:table-count="1" meta:image-count="1" meta:object-count="0" meta:page-count="3" meta:paragraph-count="94" meta:word-count="454" meta:character-count="3260" meta:non-whitespace-character-count="2862"/>
  </office:meta>
</office:document-meta>
</file>