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2">
      <style:text-properties officeooo:rsid="001774d0" officeooo:paragraph-rsid="001774d0"/>
    </style:style>
    <style:style style:name="P2" style:family="paragraph" style:parent-style-name="Heading_20_2">
      <style:text-properties officeooo:paragraph-rsid="001774d0"/>
    </style:style>
    <style:style style:name="P3" style:family="paragraph" style:parent-style-name="Heading_20_3">
      <style:text-properties officeooo:paragraph-rsid="00188993"/>
    </style:style>
    <style:style style:name="P4" style:family="paragraph" style:parent-style-name="Standard">
      <style:text-properties officeooo:rsid="001774d0" officeooo:paragraph-rsid="001774d0"/>
    </style:style>
    <style:style style:name="P5" style:family="paragraph" style:parent-style-name="Text_20_body">
      <style:text-properties officeooo:paragraph-rsid="001774d0"/>
    </style:style>
    <style:style style:name="P6" style:family="paragraph" style:parent-style-name="Text_20_body">
      <style:text-properties officeooo:rsid="001774d0" officeooo:paragraph-rsid="001774d0"/>
    </style:style>
    <style:style style:name="P7" style:family="paragraph" style:parent-style-name="Text_20_body">
      <style:text-properties style:font-name="Liberation Sans" fo:font-size="14pt" fo:font-weight="bold" officeooo:rsid="001774d0" officeooo:paragraph-rsid="001774d0" style:font-name-asian="Microsoft YaHei" style:font-size-asian="14pt" style:font-weight-asian="bold" style:font-name-complex="Lucida Sans1" style:font-size-complex="14pt" style:font-weight-complex="bold"/>
    </style:style>
    <style:style style:name="P8" style:family="paragraph" style:parent-style-name="Text_20_body">
      <style:text-properties style:font-name="Liberation Sans" fo:font-size="14pt" fo:font-weight="bold" officeooo:rsid="00188993" officeooo:paragraph-rsid="00188993" style:font-name-asian="Microsoft YaHei" style:font-size-asian="14pt" style:font-weight-asian="bold" style:font-name-complex="Lucida Sans1" style:font-size-complex="14pt" style:font-weight-complex="bold"/>
    </style:style>
    <style:style style:name="P9" style:family="paragraph" style:parent-style-name="Text_20_body">
      <style:text-properties officeooo:rsid="00188993" officeooo:paragraph-rsid="00188993"/>
    </style:style>
    <style:style style:name="P10" style:family="paragraph" style:parent-style-name="Text_20_body">
      <style:text-properties officeooo:paragraph-rsid="00188993"/>
    </style:style>
    <style:style style:name="T1" style:family="text">
      <style:text-properties officeooo:rsid="001774d0"/>
    </style:style>
    <style:style style:name="T2" style:family="text">
      <style:text-properties style:font-name="Liberation Sans" fo:font-size="14pt" fo:font-weight="bold" style:font-name-asian="Microsoft YaHei" style:font-size-asian="14pt" style:font-weight-asian="bold" style:font-name-complex="Lucida Sans1" style:font-size-complex="14pt" style:font-weight-complex="bold"/>
    </style:style>
    <style:style style:name="T3" style:family="text">
      <style:text-properties officeooo:rsid="0018899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Mail Schnittstelle Tasko.</text:p>
      <text:p text:style-name="P4"/>
      <text:p text:style-name="P4">Tasko hat die Möglichkeit. Mails zum empfangen und die Anhänge als CSV Import in das System zu integrieren. Der Weg und der Aufbau dieses Importes soll hier beschrieben werden.</text:p>
      <text:p text:style-name="P4"/>
      <text:h text:style-name="P2" text:outline-level="2"><text:span text:style-name="T1">Der Zugriff auf den Email Account</text:span></text:h>
      <text:p text:style-name="P5"/>
      <text:h text:style-name="P1" text:outline-level="2">Verbinden mit einem Importmodul</text:h>
      <text:p text:style-name="P5"/>
      <text:h text:style-name="P1" text:outline-level="2">Die Importformate</text:h>
      <text:p text:style-name="P9">Prinzipiel sind die Daten im UTF-8 Format zu liefern<text:line-break/>der Zeilentrenner <text:s/>CHR(13) <text:line-break/>Zeitstempel im US-Amerikanischen Format : <text:s/>&lt;2022-12-20 12:46:00 &gt;<text:line-break/>Bezeichnungen ohne Hochkommas<text:line-break/></text:p>
      <text:h text:style-name="Heading_20_3" text:outline-level="3">Messwerte<text:span text:style-name="T3">i</text:span>mport</text:h>
      <text:p text:style-name="Text_20_body">&lt;<text:span text:style-name="T3">Zeitstempel&gt;;&lt;Gruppenbezeichnung&gt;;&lt;Wertbezeichnung&gt;;&lt;Wert&gt;</text:span></text:p>
      <text:h text:style-name="P3" text:outline-level="3"><text:span text:style-name="T3">Zähler</text:span>import</text:h>
      <text:p text:style-name="P10">&lt;<text:span text:style-name="T3">Zeitstempel&gt;;&lt;Gruppenbezeichnung&gt;;&lt;Wertbezeichnung&gt;;&lt;Zählerstand&gt;;&lt;Zählertyp&gt;</text:span></text:p>
      <text:p text:style-name="P10"><text:span text:style-name="T3">Zählertyp:<text:tab/>1<text:tab/>Absolutwerte<text:line-break/><text:tab/><text:tab/>2<text:tab/>Zählerstand<text:line-break/><text:tab/><text:tab/>3<text:tab/>Tankinhalt<text:line-break/></text:span></text:p>
      <text:p text:style-name="P7">Sinet-<text:span text:style-name="T3">I</text:span>mport</text:p>
      <text:p text:style-name="Standard">&lt;<text:span text:style-name="T3">Datum&gt;;&lt;Uhrzeit&gt;;&lt;Gruppe&gt;;&lt;ID&gt;;&lt;Wertbezeichnung&gt;;&lt;Wert&gt;;&lt;Einheit&gt;</text:span></text:p>
      <text:p text:style-name="P7"/>
      <text:p text:style-name="P7">DPH_Loggerdaten</text:p>
      <text:p text:style-name="P6"><text:span text:style-name="T2">TEIS</text:span>-<text:span text:style-name="T2">Mailimport</text:span></text:p>
      <text:p text:style-name="Standard">Siehe T<text:span text:style-name="T3">EIS</text:span> Schnittstellen-Information</text:p>
      <text:p text:style-name="Standard"/>
      <text:p text:style-name="P7">BesucherD<text:span text:style-name="T3">a</text:span>ten</text:p>
      <text:p text:style-name="P8">Tabelle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12-20T12:07:49.958000000</meta:creation-date>
    <dc:date>2022-12-20T13:06:39.728000000</dc:date>
    <meta:editing-duration>PT58M49S</meta:editing-duration>
    <meta:editing-cycles>2</meta:editing-cycles>
    <meta:generator>LibreOffice/7.4.3.2$Windows_X86_64 LibreOffice_project/1048a8393ae2eeec98dff31b5c133c5f1d08b890</meta:generator>
    <meta:document-statistic meta:table-count="0" meta:image-count="0" meta:object-count="0" meta:page-count="1" meta:paragraph-count="18" meta:word-count="87" meta:character-count="845" meta:non-whitespace-character-count="767"/>
  </office:meta>
</office:document-meta>
</file>