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Arial"/>
    </style:style>
    <style:style style:name="P2" style:family="paragraph" style:parent-style-name="Standard" style:list-style-name="L1">
      <style:text-properties style:font-name="Arial"/>
    </style:style>
    <style:style style:name="P3" style:family="paragraph" style:parent-style-name="Standard" style:list-style-name="L2">
      <style:text-properties style:font-name="Arial"/>
    </style:style>
    <style:style style:name="P4" style:family="paragraph" style:parent-style-name="Standard" style:list-style-name="L1">
      <style:text-properties style:font-name="Arial" fo:font-style="italic" style:font-style-asian="italic" style:font-style-complex="italic"/>
    </style:style>
    <style:style style:name="P5" style:family="paragraph" style:parent-style-name="Heading_20_1">
      <style:paragraph-properties fo:text-align="center" style:justify-single-word="false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26cm" fo:text-indent="-0.635cm" fo:margin-left="4.42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36cm" fo:text-indent="-0.635cm" fo:margin-left="8.236cm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5" text:outline-level="1">Schnittstelle Gäste-Registrierung </text:h>
      <text:p text:style-name="P1"/>
      <text:p text:style-name="P1">Über einen <text:span text:style-name="T2">Post Request</text:span>, wird eine Anfrage an: <text:line-break/><text:a xlink:type="simple" xlink:href="https://userURL.mytasko.de/tasko-api" text:style-name="Internet_20_link" text:visited-style-name="Visited_20_Internet_20_Link">https://userURL.mytasko.de/tasko-api/regist_ticket</text:a> gesendet.</text:p>
      <text:p text:style-name="P1"><text:line-break/>Parameter</text:p>
      <text:list xml:id="list6296041772546614371" text:style-name="L1">
        <text:list-item>
          <text:p text:style-name="P4">Tasko_Konfig_ID <text:s/><text:tab/>→ <text:tab/>Verweiß auf die Tasko ID, welche in Tasko vergebe wird.</text:p>
        </text:list-item>
        <text:list-item>
          <text:p text:style-name="P4">Startzeit <text:s/><text:tab/><text:tab/>→ <text:tab/>yyyy-mm-dd hh:ii:ss<text:tab/></text:p>
        </text:list-item>
        <text:list-item>
          <text:p text:style-name="P4">EndZeit<text:tab/><text:tab/>→ <text:tab/>yyyy-mm-dd hh:ii:ss<text:tab/></text:p>
        </text:list-item>
        <text:list-item>
          <text:p text:style-name="P4">Kunden Information →<text:tab/>Name Vorname</text:p>
        </text:list-item>
        <text:list-item>
          <text:p text:style-name="P4">Ticket UUID <text:tab/><text:tab/>→<text:tab/>QR-Code data</text:p>
        </text:list-item>
        <text:list-item>
          <text:p text:style-name="P2"><text:span text:style-name="T1">api_key<text:tab/><text:tab/>→<text:tab/>Aus dem Tasko System</text:span><text:line-break/></text:p>
        </text:list-item>
      </text:list>
      <text:p text:style-name="P1">Tasko wird daraufhin ein Ticket erstellen, welches sich so verhält, wie es der unter der Tasko-Konfig_id beschriebene Prozess darstellt. </text:p>
      <text:p text:style-name="P1"/>
      <text:p text:style-name="P1">Das Ergebnis wird in folgender Struktur zurückgeliefert: <text:line-break/>{ „return_code“: „success, <text:s/>„ticket_id“: „123456“ } </text:p>
      <text:p text:style-name="P1"/>
      <text:list xml:id="list4678648375662749468" text:style-name="L2">
        <text:list-item>
          <text:p text:style-name="P3">Ticket wird über die API an Tasko übergeben<text:line-break/>Es wird ein Ticket mit dem QR Code aus der <text:span text:style-name="T1">Ticket UUID</text:span> erzeugt. → Ticket bekommt den Status <text:span text:style-name="T1">&lt;reserviert&gt;</text:span><text:line-break/></text:p>
        </text:list-item>
        <text:list-item>
          <text:p text:style-name="P3">QR-Code wird mit der Tasko App gescannt → Das Ticket wechselt den Status zu <text:span text:style-name="T1">&lt;Anwesend&gt;</text:span><text:line-break/></text:p>
        </text:list-item>
        <text:list-item>
          <text:p text:style-name="P3">Qr-Code wird erneut durch Tasko erfasst. → Ticket wechselt <text:s/>den Status <text:s/>zu <text:span text:style-name="T1">&lt;Abwesend&gt;</text:span>.</text:p>
          <text:p text:style-name="P3"/>
        </text:list-item>
        <text:list-item>
          <text:p text:style-name="P3">Durch Timeouts werden die Tickets automatisch nach n-Stunden vom Anwesend auf Abwesend oder von &lt;reserviert&gt; zu &lt;erledigt&gt; gewechselt.</text:p>
          <text:p text:style-name="P3"/>
        </text:list-item>
      </text:list>
      <text:p text:style-name="P1"><text:line-break/></text:p>
      <text:p text:style-name="P1"/>
      <text:p text:style-name="P1"/>
      <text:p text:style-name="P1"><text:tab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20-06-10T16:20:35.79</meta:creation-date>
    <dc:date>2020-06-11T14:54:06.89</dc:date>
    <dc:creator>Lorenz Donau</dc:creator>
    <meta:editing-duration>PT1H25M48S</meta:editing-duration>
    <meta:editing-cycles>14</meta:editing-cycles>
    <meta:generator>OpenOffice/4.1.5$Win32 OpenOffice.org_project/415m1$Build-9789</meta:generator>
    <meta:document-statistic meta:table-count="0" meta:image-count="0" meta:object-count="0" meta:page-count="1" meta:paragraph-count="17" meta:word-count="164" meta:character-count="1108"/>
  </office:meta>
</office:document-meta>
</file>