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list-style-name="L1"/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Neue Tasko Funktionen:</text:p>
      <text:list xml:id="list5925417038630162205" text:style-name="L1">
        <text:list-item>
          <text:p text:style-name="P1">Feldeditor mit vielen Funktionen</text:p>
        </text:list-item>
        <text:list-item>
          <text:p text:style-name="P1">Barcodeleser für Textfelder</text:p>
        </text:list-item>
        <text:list-item>
          <text:p text:style-name="P1">Barcode Treckingräder</text:p>
        </text:list-item>
        <text:list-item>
          <text:p text:style-name="P1">Neue Aufgabenmonitor</text:p>
        </text:list-item>
        <text:list-item>
          <text:p text:style-name="P1">Definieren Sie Ihre Formulare Selber</text:p>
        </text:list-item>
        <text:list-item>
          <text:p text:style-name="P1">DashItems Einstellbar</text:p>
        </text:list-item>
        <text:list-item>
          <text:p text:style-name="P1">Externer Zugriff auf Aufgaben </text:p>
        </text:list-item>
        <text:list-item>
          <text:p text:style-name="P1">Mailschnittstelle</text:p>
        </text:list-item>
        <text:list-item>
          <text:p text:style-name="P1">Corona Datenerfassung</text:p>
        </text:list-item>
        <text:list-item>
          <text:p text:style-name="P1">Neuer Baum im Kalender</text:p>
        </text:list-item>
        <text:list-item>
          <text:p text:style-name="P1">Dashitem Tasko News</text:p>
        </text:list-item>
        <text:list-item>
          <text:p text:style-name="P1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1-07-16T13:33:19.89</meta:creation-date>
    <meta:document-statistic meta:table-count="0" meta:image-count="0" meta:object-count="0" meta:page-count="1" meta:paragraph-count="12" meta:word-count="46" meta:character-count="299"/>
    <dc:date>2021-07-16T13:51:02.06</dc:date>
    <dc:creator>Lorenz Donau</dc:creator>
    <meta:editing-duration>PT2M32S</meta:editing-duration>
    <meta:editing-cycles>1</meta:editing-cycles>
    <meta:generator>OpenOffice/4.1.5$Win32 OpenOffice.org_project/415m1$Build-9789</meta:generator>
  </office:meta>
</office:document-meta>
</file>