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Gill Sans MT" svg:font-family="'Gill Sans MT'" style:font-family-generic="swiss" style:font-pitch="variable"/>
    <style:font-face style:name="Gill Sans MT1" svg:font-family="'Gill Sans MT'" style:font-adornments="Fett" style:font-family-generic="swiss" style:font-pitch="variable"/>
    <style:font-face style:name="Gill Sans MT2" svg:font-family="'Gill Sans MT'" style:font-adornments="Standard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e1" style:family="table">
      <style:table-properties style:width="6.181cm" fo:margin-left="5.514cm" table:align="left"/>
    </style:style>
    <style:style style:name="Tabelle1.A" style:family="table-column">
      <style:table-column-properties style:column-width="2.99cm"/>
    </style:style>
    <style:style style:name="Tabelle1.B" style:family="table-column">
      <style:table-column-properties style:column-width="3.191cm"/>
    </style:style>
    <style:style style:name="Tabelle1.A1" style:family="table-cell">
      <style:table-cell-properties fo:padding="0.097cm" fo:border-left="0.5pt solid #000000" fo:border-right="none" fo:border-top="0.5pt solid #000000" fo:border-bottom="0.5pt solid #000000"/>
    </style:style>
    <style:style style:name="Tabelle1.B1" style:family="table-cell">
      <style:table-cell-properties fo:padding="0.097cm" fo:border="0.5pt solid #000000"/>
    </style:style>
    <style:style style:name="Tabelle1.A2" style:family="table-cell">
      <style:table-cell-properties fo:padding="0.097cm" fo:border-left="0.5pt solid #000000" fo:border-right="none" fo:border-top="none" fo:border-bottom="0.5pt solid #000000"/>
    </style:style>
    <style:style style:name="Tabelle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text-properties style:font-name="Gill Sans MT"/>
    </style:style>
    <style:style style:name="P3" style:family="paragraph" style:parent-style-name="Standard">
      <style:text-properties style:font-name="Gill Sans MT"/>
    </style:style>
    <style:style style:name="P4" style:family="paragraph" style:parent-style-name="Standard">
      <style:text-properties style:font-name="Gill Sans MT" style:text-underline-style="none"/>
    </style:style>
    <style:style style:name="P5" style:family="paragraph" style:parent-style-name="Standard">
      <style:paragraph-properties fo:margin-left="0cm" fo:margin-right="0cm" fo:text-indent="0cm" style:auto-text-indent="false"/>
      <style:text-properties style:font-name="Gill Sans MT" style:text-underline-style="none" fo:font-weight="bold" officeooo:rsid="001f45f7" officeooo:paragraph-rsid="001f45f7" style:font-weight-asian="bold" style:font-weight-complex="bold"/>
    </style:style>
    <style:style style:name="P6" style:family="paragraph" style:parent-style-name="Standard">
      <style:paragraph-properties fo:margin-left="1.251cm" fo:margin-right="0cm" fo:text-indent="0cm" style:auto-text-indent="false"/>
      <style:text-properties style:font-name="Gill Sans MT" fo:font-weight="bold" style:font-weight-asian="bold" style:font-weight-complex="bold"/>
    </style:style>
    <style:style style:name="P7" style:family="paragraph" style:parent-style-name="Standard">
      <style:paragraph-properties fo:margin-left="2.501cm" fo:margin-right="0cm" fo:text-indent="0cm" style:auto-text-indent="false"/>
      <style:text-properties style:font-name="Gill Sans MT" fo:font-weight="bold" style:font-weight-asian="bold" style:font-weight-complex="bold"/>
    </style:style>
    <style:style style:name="P8" style:family="paragraph" style:parent-style-name="Standard">
      <style:paragraph-properties fo:margin-left="0cm" fo:margin-right="0cm" fo:text-indent="0cm" style:auto-text-indent="false"/>
      <style:text-properties style:font-name="Gill Sans MT"/>
    </style:style>
    <style:style style:name="P9" style:family="paragraph" style:parent-style-name="Standard">
      <style:paragraph-properties fo:margin-left="0cm" fo:margin-right="0cm" fo:text-indent="0cm" style:auto-text-indent="false"/>
      <style:text-properties style:font-name="Gill Sans MT" fo:font-weight="normal" style:font-weight-asian="normal" style:font-weight-complex="normal"/>
    </style:style>
    <style:style style:name="P10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11" style:family="paragraph" style:parent-style-name="Contents_20_2">
      <style:paragraph-properties>
        <style:tab-stops>
          <style:tab-stop style:position="16.501cm" style:type="right" style:leader-style="dotted" style:leader-text="."/>
        </style:tab-stops>
      </style:paragraph-properties>
    </style:style>
    <style:style style:name="P12" style:family="paragraph" style:parent-style-name="Contents_20_3">
      <style:paragraph-properties>
        <style:tab-stops>
          <style:tab-stop style:position="16cm" style:type="right" style:leader-style="dotted" style:leader-text="."/>
        </style:tab-stops>
      </style:paragraph-properties>
    </style:style>
    <style:style style:name="P13" style:family="paragraph" style:parent-style-name="Contents_20_4">
      <style:paragraph-properties>
        <style:tab-stops>
          <style:tab-stop style:position="15.501cm" style:type="right" style:leader-style="dotted" style:leader-text="."/>
        </style:tab-stops>
      </style:paragraph-properties>
    </style:style>
    <style:style style:name="P14" style:family="paragraph" style:parent-style-name="Text_20_body">
      <style:text-properties officeooo:rsid="0011062d" officeooo:paragraph-rsid="0011062d"/>
    </style:style>
    <style:style style:name="P15" style:family="paragraph" style:parent-style-name="Text_20_body">
      <style:text-properties officeooo:rsid="001226db" officeooo:paragraph-rsid="001226db"/>
    </style:style>
    <style:style style:name="P16" style:family="paragraph" style:parent-style-name="Text_20_body">
      <style:text-properties officeooo:rsid="00141a59" officeooo:paragraph-rsid="00141a59"/>
    </style:style>
    <style:style style:name="P17" style:family="paragraph" style:parent-style-name="Text_20_body">
      <style:text-properties officeooo:rsid="00148e1b" officeooo:paragraph-rsid="00148e1b"/>
    </style:style>
    <style:style style:name="P18" style:family="paragraph" style:parent-style-name="Text_20_body">
      <style:text-properties officeooo:rsid="00148e1b" officeooo:paragraph-rsid="00170172"/>
    </style:style>
    <style:style style:name="P19" style:family="paragraph" style:parent-style-name="Text_20_body">
      <style:text-properties officeooo:rsid="00148e1b" officeooo:paragraph-rsid="0019ec1b"/>
    </style:style>
    <style:style style:name="P20" style:family="paragraph" style:parent-style-name="Text_20_body">
      <style:text-properties fo:font-weight="bold" officeooo:rsid="00148e1b" officeooo:paragraph-rsid="00148e1b" style:font-weight-asian="bold" style:font-weight-complex="bold"/>
    </style:style>
    <style:style style:name="P21" style:family="paragraph" style:parent-style-name="Text_20_body">
      <style:text-properties fo:font-weight="bold" officeooo:rsid="00148e1b" officeooo:paragraph-rsid="00170172" style:font-weight-asian="bold" style:font-weight-complex="bold"/>
    </style:style>
    <style:style style:name="P22" style:family="paragraph" style:parent-style-name="Text_20_body">
      <style:text-properties fo:font-weight="bold" officeooo:rsid="00148e1b" officeooo:paragraph-rsid="0019ec1b" style:font-weight-asian="bold" style:font-weight-complex="bold"/>
    </style:style>
    <style:style style:name="P23" style:family="paragraph" style:parent-style-name="Standard">
      <style:text-properties fo:font-weight="bold" officeooo:rsid="00160154" officeooo:paragraph-rsid="00160154" style:font-weight-asian="bold" style:font-weight-complex="bold"/>
    </style:style>
    <style:style style:name="P24" style:family="paragraph" style:parent-style-name="Text_20_body">
      <style:text-properties fo:font-weight="bold" officeooo:rsid="00121d72" officeooo:paragraph-rsid="0019ec1b" style:font-weight-asian="bold" style:font-weight-complex="bold"/>
    </style:style>
    <style:style style:name="P25" style:family="paragraph" style:parent-style-name="Text_20_body">
      <style:text-properties fo:font-weight="bold" officeooo:rsid="00141a59" officeooo:paragraph-rsid="00141a59" style:font-weight-asian="bold" style:font-weight-complex="bold"/>
    </style:style>
    <style:style style:name="P26" style:family="paragraph" style:parent-style-name="Text_20_body">
      <style:text-properties fo:font-weight="bold" style:font-weight-asian="bold" style:font-weight-complex="bold"/>
    </style:style>
    <style:style style:name="P27" style:family="paragraph" style:parent-style-name="Text_20_body">
      <style:text-properties fo:font-weight="bold" officeooo:paragraph-rsid="001226db" style:font-weight-asian="bold" style:font-weight-complex="bold"/>
    </style:style>
    <style:style style:name="P28" style:family="paragraph" style:parent-style-name="Text_20_body">
      <style:text-properties fo:font-weight="bold" officeooo:paragraph-rsid="0015ec3e" style:font-weight-asian="bold" style:font-weight-complex="bold"/>
    </style:style>
    <style:style style:name="P29" style:family="paragraph" style:parent-style-name="Text_20_body">
      <style:text-properties fo:font-weight="bold" officeooo:paragraph-rsid="0011062d" style:font-weight-asian="bold" style:font-weight-complex="bold"/>
    </style:style>
    <style:style style:name="P30" style:family="paragraph" style:parent-style-name="Text_20_body">
      <style:text-properties fo:font-weight="bold" officeooo:paragraph-rsid="00170172" style:font-weight-asian="bold" style:font-weight-complex="bold"/>
    </style:style>
    <style:style style:name="P31" style:family="paragraph" style:parent-style-name="Text_20_body">
      <style:text-properties fo:font-weight="bold" officeooo:rsid="001226db" officeooo:paragraph-rsid="0019ec1b" style:font-weight-asian="bold" style:font-weight-complex="bold"/>
    </style:style>
    <style:style style:name="P32" style:family="paragraph" style:parent-style-name="Text_20_body">
      <style:text-properties fo:font-weight="bold" officeooo:paragraph-rsid="0019ec1b" style:font-weight-asian="bold" style:font-weight-complex="bold"/>
    </style:style>
    <style:style style:name="P33" style:family="paragraph" style:parent-style-name="Text_20_body">
      <style:paragraph-properties fo:margin-left="1.251cm" fo:margin-right="0cm" fo:text-indent="0cm" style:auto-text-indent="false"/>
      <style:text-properties fo:font-weight="bold" style:font-weight-asian="bold" style:font-weight-complex="bold"/>
    </style:style>
    <style:style style:name="P34" style:family="paragraph" style:parent-style-name="Standard">
      <style:text-properties fo:font-weight="bold" officeooo:rsid="0027692d" officeooo:paragraph-rsid="001283ef" style:font-weight-asian="bold" style:font-weight-complex="bold"/>
    </style:style>
    <style:style style:name="P35" style:family="paragraph" style:parent-style-name="Text_20_body">
      <style:text-properties officeooo:rsid="0022bd5b" officeooo:paragraph-rsid="0022bd5b"/>
    </style:style>
    <style:style style:name="P36" style:family="paragraph" style:parent-style-name="Text_20_body">
      <style:text-properties officeooo:rsid="0022bd5b" officeooo:paragraph-rsid="00237f73"/>
    </style:style>
    <style:style style:name="P37" style:family="paragraph" style:parent-style-name="Standard">
      <style:text-properties fo:font-weight="normal" officeooo:rsid="001283ef" officeooo:paragraph-rsid="001283ef" style:font-weight-asian="normal" style:font-weight-complex="normal"/>
    </style:style>
    <style:style style:name="P38" style:family="paragraph" style:parent-style-name="Text_20_body">
      <style:text-properties fo:font-weight="normal" officeooo:rsid="00141a59" officeooo:paragraph-rsid="00141a59" style:font-weight-asian="normal" style:font-weight-complex="normal"/>
    </style:style>
    <style:style style:name="P39" style:family="paragraph" style:parent-style-name="Text_20_body">
      <style:text-properties fo:font-weight="normal" officeooo:rsid="00148e1b" officeooo:paragraph-rsid="00170172" style:font-weight-asian="normal" style:font-weight-complex="normal"/>
    </style:style>
    <style:style style:name="P40" style:family="paragraph" style:parent-style-name="Text_20_body">
      <style:text-properties fo:font-weight="normal" officeooo:rsid="00148e1b" officeooo:paragraph-rsid="002e46be" style:font-weight-asian="normal" style:font-weight-complex="normal"/>
    </style:style>
    <style:style style:name="P41" style:family="paragraph" style:parent-style-name="Text_20_body">
      <style:text-properties fo:font-weight="normal" officeooo:rsid="00160154" officeooo:paragraph-rsid="00160154" style:font-weight-asian="normal" style:font-weight-complex="normal"/>
    </style:style>
    <style:style style:name="P42" style:family="paragraph" style:parent-style-name="Text_20_body">
      <style:text-properties fo:font-weight="normal" officeooo:rsid="00237f73" officeooo:paragraph-rsid="00237f73" style:font-weight-asian="normal" style:font-weight-complex="normal"/>
    </style:style>
    <style:style style:name="P43" style:family="paragraph" style:parent-style-name="Text_20_body">
      <style:text-properties fo:font-weight="normal" officeooo:rsid="001d9f7e" officeooo:paragraph-rsid="001d9f7e" style:font-weight-asian="normal" style:font-weight-complex="normal"/>
    </style:style>
    <style:style style:name="P44" style:family="paragraph" style:parent-style-name="Standard">
      <style:paragraph-properties fo:margin-left="0cm" fo:margin-right="0cm" fo:text-indent="0cm" style:auto-text-indent="false"/>
    </style:style>
    <style:style style:name="P45" style:family="paragraph" style:parent-style-name="Text_20_body">
      <style:text-properties officeooo:rsid="00121d72" officeooo:paragraph-rsid="00121d72"/>
    </style:style>
    <style:style style:name="P46" style:family="paragraph" style:parent-style-name="Text_20_body">
      <style:text-properties officeooo:rsid="00121d72" officeooo:paragraph-rsid="0019ec1b"/>
    </style:style>
    <style:style style:name="P47" style:family="paragraph" style:parent-style-name="Text_20_body">
      <style:text-properties officeooo:rsid="00170172" officeooo:paragraph-rsid="00170172"/>
    </style:style>
    <style:style style:name="P48" style:family="paragraph" style:parent-style-name="Text_20_body">
      <style:text-properties fo:font-size="10pt" officeooo:paragraph-rsid="001f45f7" style:font-size-asian="10pt" style:font-size-complex="10pt"/>
    </style:style>
    <style:style style:name="P49" style:family="paragraph" style:parent-style-name="Text_20_body">
      <style:text-properties fo:font-size="10pt" officeooo:paragraph-rsid="00203eb7" style:font-size-asian="10pt" style:font-size-complex="10pt"/>
    </style:style>
    <style:style style:name="P50" style:family="paragraph" style:parent-style-name="Table_20_Contents">
      <style:paragraph-properties fo:text-align="center" style:justify-single-word="false"/>
      <style:text-properties officeooo:rsid="002855b6" officeooo:paragraph-rsid="002855b6"/>
    </style:style>
    <style:style style:name="P51" style:family="paragraph" style:parent-style-name="Text_20_body">
      <style:text-properties officeooo:rsid="002a890d" officeooo:paragraph-rsid="002a890d"/>
    </style:style>
    <style:style style:name="P52" style:family="paragraph" style:parent-style-name="Text_20_body">
      <style:text-properties officeooo:rsid="002b92eb" officeooo:paragraph-rsid="002b92eb"/>
    </style:style>
    <style:style style:name="P53" style:family="paragraph" style:parent-style-name="Text_20_body">
      <style:text-properties officeooo:rsid="002d5811" officeooo:paragraph-rsid="002d5811"/>
    </style:style>
    <style:style style:name="P54" style:family="paragraph" style:parent-style-name="Standard">
      <style:paragraph-properties fo:margin-left="1.251cm" fo:margin-right="0cm" fo:text-indent="0cm" style:auto-text-indent="false"/>
      <style:text-properties style:font-name="Gill Sans MT" fo:font-weight="bold" style:font-weight-asian="bold" style:font-weight-complex="bold"/>
    </style:style>
    <style:style style:name="P55" style:family="paragraph" style:parent-style-name="Standard">
      <style:text-properties fo:font-weight="normal" officeooo:rsid="0027692d" officeooo:paragraph-rsid="001283ef" style:font-weight-asian="normal" style:font-weight-complex="normal"/>
    </style:style>
    <style:style style:name="P56" style:family="paragraph" style:parent-style-name="Heading_20_1">
      <style:paragraph-properties fo:text-align="center" style:justify-single-word="false"/>
      <style:text-properties style:font-name="Gill Sans MT"/>
    </style:style>
    <style:style style:name="P57" style:family="paragraph" style:parent-style-name="Heading_20_2">
      <style:text-properties officeooo:rsid="0018796a" officeooo:paragraph-rsid="0018796a"/>
    </style:style>
    <style:style style:name="P58" style:family="paragraph" style:parent-style-name="Heading_20_2">
      <style:text-properties officeooo:rsid="0019ec1b" officeooo:paragraph-rsid="0019ec1b"/>
    </style:style>
    <style:style style:name="P59" style:family="paragraph" style:parent-style-name="Heading_20_2">
      <style:text-properties officeooo:rsid="001f45f7" officeooo:paragraph-rsid="001f45f7"/>
    </style:style>
    <style:style style:name="P60" style:family="paragraph" style:parent-style-name="Heading_20_3">
      <style:text-properties style:font-name="Gill Sans MT"/>
    </style:style>
    <style:style style:name="P61" style:family="paragraph" style:parent-style-name="Heading_20_3">
      <style:text-properties officeooo:rsid="0011062d" officeooo:paragraph-rsid="0011062d"/>
    </style:style>
    <style:style style:name="P62" style:family="paragraph" style:parent-style-name="Heading_20_3">
      <style:text-properties officeooo:rsid="0011062d" officeooo:paragraph-rsid="0019ec1b"/>
    </style:style>
    <style:style style:name="P63" style:family="paragraph" style:parent-style-name="Heading_20_3">
      <style:text-properties officeooo:rsid="00148e1b" officeooo:paragraph-rsid="00170172"/>
    </style:style>
    <style:style style:name="P64" style:family="paragraph" style:parent-style-name="Heading_20_3">
      <style:text-properties officeooo:rsid="00148e1b" officeooo:paragraph-rsid="0019ec1b"/>
    </style:style>
    <style:style style:name="P65" style:family="paragraph" style:parent-style-name="Heading_20_3">
      <style:text-properties officeooo:rsid="00148e1b" officeooo:paragraph-rsid="00148e1b"/>
    </style:style>
    <style:style style:name="P66" style:family="paragraph" style:parent-style-name="Heading_20_3">
      <style:text-properties officeooo:rsid="0015ec3e" officeooo:paragraph-rsid="0015ec3e"/>
    </style:style>
    <style:style style:name="P67" style:family="paragraph" style:parent-style-name="Heading_20_3">
      <style:text-properties officeooo:rsid="001226db" officeooo:paragraph-rsid="0019ec1b"/>
    </style:style>
    <style:style style:name="P68" style:family="paragraph" style:parent-style-name="Heading_20_3">
      <style:text-properties officeooo:rsid="001226db" officeooo:paragraph-rsid="001226db"/>
    </style:style>
    <style:style style:name="P69" style:family="paragraph" style:parent-style-name="Heading_20_3">
      <style:text-properties officeooo:rsid="00141a59" officeooo:paragraph-rsid="00141a59"/>
    </style:style>
    <style:style style:name="P70" style:family="paragraph" style:parent-style-name="Heading_20_3">
      <style:text-properties officeooo:rsid="001f45f7" officeooo:paragraph-rsid="001f45f7"/>
    </style:style>
    <style:style style:name="P71" style:family="paragraph" style:parent-style-name="Heading_20_4">
      <style:text-properties officeooo:rsid="0022bd5b" officeooo:paragraph-rsid="0022bd5b"/>
    </style:style>
    <style:style style:name="P72" style:family="paragraph" style:parent-style-name="Text_20_body">
      <style:text-properties fo:font-weight="bold" officeooo:rsid="00160154" officeooo:paragraph-rsid="00160154" style:font-weight-asian="bold" style:font-weight-complex="bold"/>
    </style:style>
    <style:style style:name="P73" style:family="paragraph" style:parent-style-name="Text_20_body">
      <style:text-properties fo:font-weight="bold" officeooo:rsid="002f13a6" officeooo:paragraph-rsid="002f13a6" style:font-weight-asian="bold" style:font-weight-complex="bold"/>
    </style:style>
    <style:style style:name="P74" style:family="paragraph" style:parent-style-name="Text_20_body">
      <style:paragraph-properties fo:margin-left="1.251cm" fo:margin-right="0cm" fo:text-indent="0cm" style:auto-text-indent="false"/>
      <style:text-properties fo:font-weight="bold" officeooo:rsid="00309cf1" officeooo:paragraph-rsid="00309cf1" style:font-weight-asian="bold" style:font-weight-complex="bold"/>
    </style:style>
    <style:style style:name="P75" style:family="paragraph" style:parent-style-name="Text_20_body">
      <style:paragraph-properties fo:margin-left="0cm" fo:margin-right="0cm" fo:text-indent="0cm" style:auto-text-indent="false"/>
      <style:text-properties fo:font-weight="normal" officeooo:rsid="001b289e" officeooo:paragraph-rsid="001b289e" style:font-weight-asian="normal" style:font-weight-complex="normal"/>
    </style:style>
    <style:style style:name="P76" style:family="paragraph" style:parent-style-name="Text_20_body">
      <style:paragraph-properties fo:margin-left="0cm" fo:margin-right="0cm" fo:text-indent="0cm" style:auto-text-indent="false"/>
      <style:text-properties fo:font-weight="normal" officeooo:rsid="00309cf1" officeooo:paragraph-rsid="00309cf1" style:font-weight-asian="normal" style:font-weight-complex="normal"/>
    </style:style>
    <style:style style:name="P77" style:family="paragraph" style:parent-style-name="Text_20_body">
      <style:paragraph-properties fo:margin-left="0cm" fo:margin-right="0cm" fo:text-indent="0cm" style:auto-text-indent="false"/>
      <style:text-properties fo:font-weight="normal" officeooo:rsid="00309cf1" officeooo:paragraph-rsid="00309cf1" style:font-weight-asian="normal" style:font-weight-complex="normal"/>
    </style:style>
    <style:style style:name="P78" style:family="paragraph" style:parent-style-name="Text_20_body">
      <style:text-properties fo:font-weight="normal" officeooo:rsid="00309cf1" officeooo:paragraph-rsid="00309cf1" style:font-weight-asian="normal" style:font-weight-complex="normal"/>
    </style:style>
    <style:style style:name="P79" style:family="paragraph" style:parent-style-name="Text_20_body">
      <style:text-properties fo:font-weight="normal" officeooo:rsid="0015ec3e" officeooo:paragraph-rsid="0019ec1b" style:font-weight-asian="normal" style:font-weight-complex="normal"/>
    </style:style>
    <style:style style:name="P80" style:family="paragraph" style:parent-style-name="Text_20_body">
      <style:text-properties fo:font-weight="normal" officeooo:rsid="0015ec3e" officeooo:paragraph-rsid="0015ec3e" style:font-weight-asian="normal" style:font-weight-complex="normal"/>
    </style:style>
    <style:style style:name="P81" style:family="paragraph" style:parent-style-name="Text_20_body">
      <style:text-properties fo:font-weight="normal" officeooo:rsid="00330469" officeooo:paragraph-rsid="00330469" style:font-weight-asian="normal" style:font-weight-complex="normal"/>
    </style:style>
    <style:style style:name="T1" style:family="text">
      <style:text-properties officeooo:rsid="0011062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1226db" style:font-weight-asian="bold" style:font-weight-complex="bold"/>
    </style:style>
    <style:style style:name="T4" style:family="text">
      <style:text-properties fo:font-weight="bold" officeooo:rsid="001283ef" style:font-weight-asian="bold" style:font-weight-complex="bold"/>
    </style:style>
    <style:style style:name="T5" style:family="text">
      <style:text-properties officeooo:rsid="001283ef"/>
    </style:style>
    <style:style style:name="T6" style:family="text">
      <style:text-properties officeooo:rsid="00141a59"/>
    </style:style>
    <style:style style:name="T7" style:family="text">
      <style:text-properties fo:font-weight="normal" style:font-weight-asian="normal" style:font-weight-complex="normal"/>
    </style:style>
    <style:style style:name="T8" style:family="text">
      <style:text-properties fo:font-weight="normal" officeooo:rsid="001283ef" style:font-weight-asian="normal" style:font-weight-complex="normal"/>
    </style:style>
    <style:style style:name="T9" style:family="text">
      <style:text-properties fo:font-weight="normal" officeooo:rsid="00170172" style:font-weight-asian="normal" style:font-weight-complex="normal"/>
    </style:style>
    <style:style style:name="T10" style:family="text">
      <style:text-properties fo:font-weight="normal" officeooo:rsid="00148e1b" style:font-weight-asian="normal" style:font-weight-complex="normal"/>
    </style:style>
    <style:style style:name="T11" style:family="text">
      <style:text-properties fo:font-weight="normal" officeooo:rsid="0015ec3e" style:font-weight-asian="normal" style:font-weight-complex="normal"/>
    </style:style>
    <style:style style:name="T12" style:family="text">
      <style:text-properties fo:font-weight="normal" officeooo:rsid="00237f73" style:font-weight-asian="normal" style:font-weight-complex="normal"/>
    </style:style>
    <style:style style:name="T13" style:family="text">
      <style:text-properties officeooo:rsid="00148e1b"/>
    </style:style>
    <style:style style:name="T14" style:family="text">
      <style:text-properties officeooo:rsid="0015ec3e"/>
    </style:style>
    <style:style style:name="T15" style:family="text">
      <style:text-properties officeooo:rsid="00160154"/>
    </style:style>
    <style:style style:name="T16" style:family="text">
      <style:text-properties officeooo:rsid="00170172"/>
    </style:style>
    <style:style style:name="T17" style:family="text">
      <style:text-properties officeooo:rsid="0017bcf7"/>
    </style:style>
    <style:style style:name="T18" style:family="text">
      <style:text-properties officeooo:rsid="0018796a"/>
    </style:style>
    <style:style style:name="T19" style:family="text">
      <style:text-properties style:font-name="Gill Sans MT"/>
    </style:style>
    <style:style style:name="T20" style:family="text">
      <style:text-properties style:font-name="Gill Sans MT" officeooo:rsid="001ea142"/>
    </style:style>
    <style:style style:name="T21" style:family="text">
      <style:text-properties officeooo:rsid="0019ec1b"/>
    </style:style>
    <style:style style:name="T22" style:family="text">
      <style:text-properties officeooo:rsid="001b289e"/>
    </style:style>
    <style:style style:name="T23" style:family="text">
      <style:text-properties officeooo:rsid="001d9f7e"/>
    </style:style>
    <style:style style:name="T24" style:family="text">
      <style:text-properties officeooo:rsid="001f45f7"/>
    </style:style>
    <style:style style:name="T25" style:family="text">
      <style:text-properties style:text-underline-style="none" fo:font-weight="bold" style:font-weight-asian="bold" style:font-weight-complex="bold"/>
    </style:style>
    <style:style style:name="T26" style:family="text">
      <style:text-properties style:text-underline-style="none" fo:font-weight="normal" style:font-weight-asian="normal" style:font-weight-complex="normal"/>
    </style:style>
    <style:style style:name="T27" style:family="text">
      <style:text-properties style:text-underline-style="none" fo:font-weight="normal" officeooo:rsid="001f45f7" style:font-weight-asian="normal" style:font-weight-complex="normal"/>
    </style:style>
    <style:style style:name="T28" style:family="text">
      <style:text-properties officeooo:rsid="0021e70b"/>
    </style:style>
    <style:style style:name="T29" style:family="text">
      <style:text-properties officeooo:rsid="0022bd5b"/>
    </style:style>
    <style:style style:name="T30" style:family="text">
      <style:text-properties officeooo:rsid="0025e900"/>
    </style:style>
    <style:style style:name="T31" style:family="text">
      <style:text-properties officeooo:rsid="002a1ee1"/>
    </style:style>
    <style:style style:name="T32" style:family="text">
      <style:text-properties officeooo:rsid="002b92eb"/>
    </style:style>
    <style:style style:name="T33" style:family="text">
      <style:text-properties officeooo:rsid="002d5475"/>
    </style:style>
    <style:style style:name="T34" style:family="text">
      <style:text-properties officeooo:rsid="002d5811"/>
    </style:style>
    <style:style style:name="T35" style:family="text">
      <style:text-properties officeooo:rsid="003290d9"/>
    </style:style>
    <style:style style:name="Sect1" style:family="section">
      <style:section-properties fo:background-color="#ffffff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  <text:p text:style-name="P10"><text:a xlink:type="simple" xlink:href="#__RefHeading___Toc229_873701565" text:style-name="Index_20_Link" text:visited-style-name="Index_20_Link">Tasko XML Formater<text:tab/>1</text:a></text:p>
          <text:p text:style-name="P11"><text:a xlink:type="simple" xlink:href="#__RefHeading___Toc265_873701565" text:style-name="Index_20_Link" text:visited-style-name="Index_20_Link">Erstellen eines leeren Reports<text:tab/>1</text:a></text:p>
          <text:p text:style-name="P12"><text:a xlink:type="simple" xlink:href="#__RefHeading___Toc231_873701565" text:style-name="Index_20_Link" text:visited-style-name="Index_20_Link">Reportname<text:tab/>1</text:a></text:p>
          <text:p text:style-name="P12"><text:a xlink:type="simple" xlink:href="#__RefHeading___Toc233_873701565" text:style-name="Index_20_Link" text:visited-style-name="Index_20_Link">Document-Tag<text:tab/>1</text:a></text:p>
          <text:p text:style-name="P12"><text:a xlink:type="simple" xlink:href="#__RefHeading___Toc235_873701565" text:style-name="Index_20_Link" text:visited-style-name="Index_20_Link">Report-Tag<text:tab/>2</text:a></text:p>
          <text:p text:style-name="P12"><text:a xlink:type="simple" xlink:href="#__RefHeading___Toc237_873701565" text:style-name="Index_20_Link" text:visited-style-name="Index_20_Link">Header-Tag<text:tab/>2</text:a></text:p>
          <text:p text:style-name="P12"><text:a xlink:type="simple" xlink:href="#__RefHeading___Toc239_873701565" text:style-name="Index_20_Link" text:visited-style-name="Index_20_Link">Footer-Tag<text:tab/>2</text:a></text:p>
          <text:p text:style-name="P11"><text:a xlink:type="simple" xlink:href="#__RefHeading___Toc267_873701565" text:style-name="Index_20_Link" text:visited-style-name="Index_20_Link">ReportAreas, Datenabfragen und Gruppierung<text:tab/>2</text:a></text:p>
          <text:p text:style-name="P12"><text:a xlink:type="simple" xlink:href="#__RefHeading___Toc241_873701565" text:style-name="Index_20_Link" text:visited-style-name="Index_20_Link">ReportArea-Tag<text:tab/>2</text:a></text:p>
          <text:p text:style-name="P12"><text:a xlink:type="simple" xlink:href="#__RefHeading___Toc243_873701565" text:style-name="Index_20_Link" text:visited-style-name="Index_20_Link">Alle Ergebnisse einer Datenmenge einbinden, allResults-Tag<text:tab/>3</text:a></text:p>
          <text:p text:style-name="P12"><text:a xlink:type="simple" xlink:href="#__RefHeading___Toc245_873701565" text:style-name="Index_20_Link" text:visited-style-name="Index_20_Link">SQL-Datenabfrage, sql-Tag<text:tab/>3</text:a></text:p>
          <text:p text:style-name="P12"><text:a xlink:type="simple" xlink:href="#__RefHeading___Toc247_873701565" text:style-name="Index_20_Link" text:visited-style-name="Index_20_Link">SortTable-Tag<text:tab/>3</text:a></text:p>
          <text:p text:style-name="P12"><text:a xlink:type="simple" xlink:href="#__RefHeading___Toc249_873701565" text:style-name="Index_20_Link" text:visited-style-name="Index_20_Link">Sortierung nach Gruppen, group-Tag<text:tab/>3</text:a></text:p>
          <text:p text:style-name="P11"><text:a xlink:type="simple" xlink:href="#__RefHeading___Toc381_873701565" text:style-name="Index_20_Link" text:visited-style-name="Index_20_Link">Tabellen<text:tab/>3</text:a></text:p>
          <text:p text:style-name="P12"><text:a xlink:type="simple" xlink:href="#__RefHeading___Toc253_873701565" text:style-name="Index_20_Link" text:visited-style-name="Index_20_Link">Tabellen, tableStart-Tag<text:tab/>3</text:a></text:p>
          <text:p text:style-name="P12"><text:a xlink:type="simple" xlink:href="#__RefHeading___Toc255_873701565" text:style-name="Index_20_Link" text:visited-style-name="Index_20_Link">Kopfzeile einer Tabelle, tr-Tag<text:tab/>4</text:a></text:p>
          <text:p text:style-name="P12"><text:a xlink:type="simple" xlink:href="#__RefHeading___Toc257_873701565" text:style-name="Index_20_Link" text:visited-style-name="Index_20_Link">Detail in Tabellen<text:tab/>4</text:a></text:p>
          <text:p text:style-name="P11"><text:a xlink:type="simple" xlink:href="#__RefHeading___Toc269_873701565" text:style-name="Index_20_Link" text:visited-style-name="Index_20_Link">Iterierbare Tags<text:tab/>4</text:a></text:p>
          <text:p text:style-name="P12"><text:a xlink:type="simple" xlink:href="#__RefHeading___Toc251_873701565" text:style-name="Index_20_Link" text:visited-style-name="Index_20_Link">Detail-Tags<text:tab/>4</text:a></text:p>
          <text:p text:style-name="P12"><text:a xlink:type="simple" xlink:href="#__RefHeading___Toc259_873701565" text:style-name="Index_20_Link" text:visited-style-name="Index_20_Link">Field-Tags<text:tab/>4</text:a></text:p>
          <text:p text:style-name="P13"><text:a xlink:type="simple" xlink:href="#__RefHeading___Toc640_873701565" text:style-name="Index_20_Link" text:visited-style-name="Index_20_Link">Valide Namen für Field-Tags<text:tab/>5</text:a></text:p>
          <text:p text:style-name="P12"><text:a xlink:type="simple" xlink:href="#__RefHeading___Toc261_873701565" text:style-name="Index_20_Link" text:visited-style-name="Index_20_Link">Text-Tags<text:tab/>5</text:a></text:p>
          <text:p text:style-name="P12"><text:a xlink:type="simple" xlink:href="#__RefHeading___Toc263_873701565" text:style-name="Index_20_Link" text:visited-style-name="Index_20_Link">QRCode-Tag<text:tab/>5</text:a></text:p>
          <text:p text:style-name="P11"><text:a xlink:type="simple" xlink:href="#__RefHeading___Toc616_873701565" text:style-name="Index_20_Link" text:visited-style-name="Index_20_Link">Anhang<text:tab/>5</text:a></text:p>
          <text:p text:style-name="P12"><text:a xlink:type="simple" xlink:href="#__RefHeading___Toc618_873701565" text:style-name="Index_20_Link" text:visited-style-name="Index_20_Link">Komplettes Beispiel<text:tab/>5</text:a></text:p>
        </text:index-body>
      </text:table-of-content>
      <text:h text:style-name="P56" text:outline-level="1"><text:bookmark-start text:name="__RefHeading___Toc229_873701565"/>Tasko XML Formate<text:span text:style-name="T18">r</text:span><text:bookmark-end text:name="__RefHeading___Toc229_873701565"/></text:h>
      <text:p text:style-name="P3">Ein neues Reportsystem auf Basis unsere<text:span text:style-name="T23">r</text:span> JSON-Results, welche wir in Tasko zur Kommunikation zwischen Endgerät und Server verwenden.</text:p>
      <text:p text:style-name="P3"/>
      <text:h text:style-name="P57" text:outline-level="2"><text:bookmark-start text:name="__RefHeading___Toc265_873701565"/>Erstellen eines leeren <text:span text:style-name="T23">Reports</text:span><text:bookmark-end text:name="__RefHeading___Toc265_873701565"/></text:h>
      <text:h text:style-name="P60" text:outline-level="3"><text:bookmark-start text:name="__RefHeading___Toc231_873701565"/>Reportname<text:bookmark-end text:name="__RefHeading___Toc231_873701565"/></text:h>
      <text:p text:style-name="P2">Ein Tag unter dem der Name das Reportes eingetragen wird. Unter diesem Namen finden Sie den Report in der Auswahl in der Reportkonfiguration. Di<text:span text:style-name="T24">e</text:span>ses Tag wird nur zur Installation verwendet. </text:p>
      <text:p text:style-name="P6">&lt;reportName&gt;Name-des-Reportes&lt;/reportName&gt;</text:p>
      <text:h text:style-name="P60" text:outline-level="3"><text:bookmark-start text:name="__RefHeading___Toc233_873701565"/>Document-<text:span text:style-name="T23">Tag</text:span><text:bookmark-end text:name="__RefHeading___Toc233_873701565"/></text:h>
      <text:p text:style-name="P8">Zwischen den Tags &lt;document&gt; und &lt;/document&gt; wird <text:span text:style-name="T1">d</text:span>er Aufbau des Reportes Beschrieben.<text:line-break/>So wir<text:span text:style-name="T1">d</text:span> der <text:span text:style-name="T1">e</text:span>infachste Leere Report folgendermaßen beschrieben:</text:p>
      <text:p text:style-name="P6">&lt;reportName&gt;Versorgungsunterbrechung-Statistik-A3&lt;/reportName&gt;</text:p>
      <text:p text:style-name="P6">&lt;document&gt;</text:p>
      <text:p text:style-name="P6">&lt;/document&gt;</text:p>
      <text:p text:style-name="P6"/>
      <text:p text:style-name="P9"><text:soft-page-break/>Die Ausrichtung und Papiergröße wird <text:span text:style-name="T1">eingestellt</text:span> unter:</text:p>
      <text:p text:style-name="P9"/>
      <text:h text:style-name="Heading_20_3" text:outline-level="3"><text:bookmark-start text:name="__RefHeading___Toc235_873701565"/>Report-<text:span text:style-name="T23">Tag</text:span><text:bookmark-end text:name="__RefHeading___Toc235_873701565"/></text:h>
      <text:p text:style-name="P3">Hier werden die Standard für den Report vorgegeben. Es muss all<text:span text:style-name="T1">e</text:span> Reportinformationen einschließen und ist <text:span text:style-name="T1">n</text:span>otwendig. Parameter können übergeben werden.<text:line-break/><text:span text:style-name="T24">Optionen:</text:span></text:p>
      <text:p text:style-name="P8"><text:span text:style-name="T25">orientation</text:span><text:span text:style-name="T26">:</text:span><text:span text:style-name="T25"> </text:span><text:span text:style-name="T27">Hoch- oder Querformat. Parameter: portrait oder landscape.</text:span></text:p>
      <text:p text:style-name="P5">size<text:span text:style-name="T7">: Stellt die Papiergröße ein. Parameter: A3 oder A4.</text:span></text:p>
      <text:p text:style-name="P4">Beispiel:</text:p>
      <text:p text:style-name="P6">&lt;report orientation="landscape" size="A3"&gt;</text:p>
      <text:p text:style-name="P6"/>
      <text:p text:style-name="P6">&lt;/report&gt;</text:p>
      <text:p text:style-name="P9"/>
      <text:p text:style-name="P9">Unser Report sieht nun so aus </text:p>
      <text:p text:style-name="P9"/>
      <text:p text:style-name="P6">&lt;reportName&gt;Versorgungsunterbrechung-Statistik-A3&lt;/reportName&gt;</text:p>
      <text:p text:style-name="P6">&lt;document&gt;</text:p>
      <text:p text:style-name="P7">&lt;report orientation="landscape" size="A3"&gt;</text:p>
      <text:p text:style-name="P7"/>
      <text:p text:style-name="P7">&lt;/report&gt;</text:p>
      <text:p text:style-name="P6">&lt;/document&gt;</text:p>
      <text:p text:style-name="P8"/>
      <text:p text:style-name="P44"><text:span text:style-name="T19">Nun wird nach dem Format</text:span><text:span text:style-name="T20">ieren</text:span><text:span text:style-name="T19"> der Report mit leben gefüllt:</text:span></text:p>
      <text:h text:style-name="Heading_20_3" text:outline-level="3"><text:bookmark-start text:name="__RefHeading___Toc237_873701565"/>Header-Tag<text:bookmark-end text:name="__RefHeading___Toc237_873701565"/></text:h>
      <text:p text:style-name="P8">Beschreibt, ob ein Standard Kopf eingebunden wird. Wenn kein Inhalt angegeben wird, wird der Standard Tasko Kopf verwendet</text:p>
      <text:p text:style-name="P8"/>
      <text:p text:style-name="P6">&lt;header&gt;&lt;/header&gt; </text:p>
      <text:p text:style-name="P8"/>
      <text:h text:style-name="Heading_20_3" text:outline-level="3"><text:bookmark-start text:name="__RefHeading___Toc239_873701565"/>Footer-Tag<text:bookmark-end text:name="__RefHeading___Toc239_873701565"/></text:h>
      <text:p text:style-name="P8">Beschreibt, ob eine Fußzeile eingebunden wird. Wenn Es leer ist, Wird die Standard-Fußzeile eingebunden</text:p>
      <text:p text:style-name="P6">&lt;footer&gt;&lt;/footer&gt; </text:p>
      <text:p text:style-name="P6"/>
      <text:h text:style-name="P58" text:outline-level="2"><text:bookmark-start text:name="__RefHeading___Toc267_873701565"/>Re<text:span text:style-name="T22">p</text:span>ortAreas, Datenabfragen und Gruppierung<text:bookmark-end text:name="__RefHeading___Toc267_873701565"/></text:h>
      <text:h text:style-name="Heading_20_3" text:outline-level="3"><text:bookmark-start text:name="__RefHeading___Toc241_873701565"/>ReportArea-Tag<text:bookmark-end text:name="__RefHeading___Toc241_873701565"/></text:h>
      <text:p text:style-name="Text_20_body"><text:span text:style-name="T17">Notwendig. </text:span>In diesem Bereich, werden die Daten eingebunden.</text:p>
      <text:p text:style-name="P33">&lt;ReportArea&gt; &lt;/ReportArea&gt;</text:p>
      <text:p text:style-name="P75">Es können mehrere ReportAreas nebeneinander in einem Report existieren. <text:s/>Alle folgenden Tags befinden sich immer innerhalb einer ReportArea.</text:p>
      <text:p text:style-name="P75"/>
      <text:p text:style-name="P75"/>
      <text:p text:style-name="P76"><text:soft-page-break/>Wird eine ReportArea als Unterbericht verwendet, gibt es die Möglichkeit, key-value Paare zu übergeben, die in der SQL-Abfrage als Parameter verwendet werden:</text:p>
      <text:p text:style-name="P74">&lt;ReportArea keys = „key1,key2“ <text:s/>values = „value1,value2“&gt; &lt;/ReportArea&gt;</text:p>
      <text:p text:style-name="P76">Dabei bezieht sich dann der erste key im keys-String auf den ersten Wert im values-String. In der dann folgenden SQL-Abfrage (siehe unten) kann man die values dann mit dem key ansteuern, indem man den key in Geschweiften Klammern {key1} in die sql-Abfrage schreibt.</text:p>
      <text:p text:style-name="P76">Als value Werte kann man jeden Wert aus der vorangegangenen sql-Abfrage wählen, wie man das im field-tag (siehe unten) auch machen würde. Anbieten würde sich zum Beispiel eine ReportArea als Unterbericht in einem group-tag aufzurufen und dann den Wert als Parameter zu übergeben, über den im group-tag gruppiert wird.</text:p>
      <text:h text:style-name="Heading_20_3" text:outline-level="3"><text:bookmark-start text:name="__RefHeading___Toc243_873701565"/><text:span text:style-name="T16">Alle Ergebnisse einer Datenmenge einbinden, </text:span>allResults-Tag<text:bookmark-end text:name="__RefHeading___Toc243_873701565"/></text:h>
      <text:p text:style-name="P26"><text:tab/>&lt;<text:span text:style-name="T16">allResults</text:span>&gt;&lt;/<text:span text:style-name="T16">allResults</text:span>&gt;</text:p>
      <text:p text:style-name="Text_20_body"><text:span text:style-name="T17">In diesem Bereich</text:span> werden die Daten angezeigt, die aus der Datenbank gezogen werden. <text:span text:style-name="T16">Mit dem Quellcode zwischen den beiden </text:span><text:span text:style-name="T17">T</text:span><text:span text:style-name="T16">ags wird angegeben, in welcher Art die Daten angezeigt werden.</text:span></text:p>
      <text:h text:style-name="P61" text:outline-level="3"><text:bookmark-start text:name="__RefHeading___Toc245_873701565"/>SQL-Datenabfrage, <text:span text:style-name="T15">sql-Tag</text:span><text:bookmark-end text:name="__RefHeading___Toc245_873701565"/></text:h>
      <text:p text:style-name="P47">Diese<text:span text:style-name="T21">s</text:span> Tag befindet sich innerhalb de<text:span text:style-name="T17">s</text:span> allResults-<text:span text:style-name="T17">Bereiches</text:span>.</text:p>
      <text:p text:style-name="P29"><text:tab/>&lt;<text:span text:style-name="T15">sql</text:span>&gt; !<text:span text:style-name="T15">[CDATA[sqlERG]]</text:span> &lt;/<text:span text:style-name="T15">sql</text:span>&gt;</text:p>
      <text:p text:style-name="P14">Mit dem sql-Tag wird die Datenabfrage <text:span text:style-name="T16">für den allResults-Bereich </text:span>eingebunden. <text:s/>Wenn die Datenabfrage nicht selbst geschrieben wird, kann man eine der vorgefertigten Abfragen <text:span text:style-name="T16">benutzen</text:span>:</text:p>
      <text:p text:style-name="P45">sqlERG: <text:span text:style-name="T31">Alle Ergebnisse von Aufgaben, die die Position 01 in der Berichtkonfiguration haben. Nicht abgefragt werden Datenpunkte die in der Konfiguration der Aufgaben unter Punkte eingestellt werden. </text:span><text:span text:style-name="T32">Eignet sich im Vergleich zu sqlERGPkt besser für Messwerte o.Ä. mit einfachem Ergebnis.</text:span></text:p>
      <text:p text:style-name="P45">SqlERGPkt: <text:span text:style-name="T31">Fragt alle Ergebnisse inklusive Datenpunkten von den unter Position 01 eingebundenen Aufgaben ab. </text:span><text:span text:style-name="T32">Eignet sich im Vergleich zu sqlERG besser für Wartungen oder Störungsmeldungen, die kompliziertere Ergebnisse haben.</text:span></text:p>
      <text:p text:style-name="P51">sqlERG_notDone: Fragt nur Ergebnisse ab, die noch nicht erledigt sind.</text:p>
      <text:p text:style-name="P51">sqlERG_Done: Nur Ergebnisse, <text:s/>d<text:span text:style-name="T32">ie als erledigt markiert sind.</text:span></text:p>
      <text:p text:style-name="P52">SqlTarget: dynamische Aufgaben.</text:p>
      <text:p text:style-name="P52">sqlTarget_Done: erledigte dynamische Aufgaben.</text:p>
      <text:p text:style-name="P52">sqlTarget_notDone: nicht erledigte dynamische Aufgaben.</text:p>
      <text:h text:style-name="P63" text:outline-level="3"><text:bookmark-start text:name="__RefHeading___Toc247_873701565"/>SortTable-Tag<text:bookmark-end text:name="__RefHeading___Toc247_873701565"/></text:h>
      <text:p text:style-name="P18"><text:span text:style-name="T21">Hat trotz des Namens nichts mit Tabellen im Bericht zu tun, sondern nur mit der Datensatztabelle. Das Tag d</text:span>ient dem Sortieren von Datensätzen nach dem angegeben <text:span text:style-name="T2">key</text:span><text:span text:style-name="T7">. </text:span><text:span text:style-name="T9">Wird nach der Datenabfrage innerhalb des allResults-Tags angegeben.</text:span></text:p>
      <text:p text:style-name="P30"><text:tab/>&lt;sortTable key="agb_name,erg_datum" order="asc"/&gt;</text:p>
      <text:p text:style-name="P39">Optionen:</text:p>
      <text:p text:style-name="P21">key<text:span text:style-name="T7">: Erwarteter Parameter: Name einer Spalte des verwendeteten Datensatzes. Im angegeben Beispiel wird zuerst nach dem Namen der Aufgabe(agb_name) und dann nach dem Datum des </text:span><text:soft-page-break/><text:span text:style-name="T7">Ergebnisses sortiert.</text:span></text:p>
      <text:p text:style-name="P21">order<text:span text:style-name="T7">: Mögliche Parameter sind asc (aufsteigend sortiert) und desc (absteigend sortiert).</text:span></text:p>
      <text:h text:style-name="P66" text:outline-level="3"><text:bookmark-start text:name="__RefHeading___Toc249_873701565"/>Sortierung nach Gruppen, group-Tag <text:bookmark-end text:name="__RefHeading___Toc249_873701565"/></text:h>
      <text:p text:style-name="P35">Mehrere Datenzeilen des Datensatzes können, wenn sie den gleichen Wert in einer Spalte haben zu einer Gruppe zusammengeführt werden.</text:p>
      <text:p text:style-name="P28"><text:tab/>&lt;<text:span text:style-name="T14">group changeEvent =“agb_name“</text:span>&gt;&lt;/<text:span text:style-name="T14">group</text:span>&gt;</text:p>
      <text:p text:style-name="P80">Der Inhalt innerhalb der beiden Tags wird über <text:span text:style-name="T29">die angegebene Da</text:span>t<text:span text:style-name="T29">engruppe</text:span> iteriert. Im Beispiel wird also jede Datenzeile mit dem gleichen Aufgabennamen zwischen den beiden Tags eingebunden. Dann <text:span text:style-name="T15">wird der Inhalt des Tags erneut für die nächste Gruppe von Aufgabennamen eingebunden.</text:span></text:p>
      <text:p text:style-name="P81">ReportAreas (siehe oben) können in einer Gruppe eingebunden werden, um Unterberichte zu generieren.</text:p>
      <text:p text:style-name="P41">Optionen:</text:p>
      <text:p text:style-name="P72">changeEvent<text:span text:style-name="T7">: Erwarteter Parameter: Name einer Spalte des Datensatzes.</text:span></text:p>
      <text:p text:style-name="P73">StartOnNewPage: <text:span text:style-name="T7">„true“, <text:s/>„false“ lässt jede Gruppe auf einer neuen Seite beginnen</text:span></text:p>
      <text:h text:style-name="P58" text:outline-level="2"><text:bookmark-start text:name="__RefHeading___Toc381_873701565"/>Tabellen<text:bookmark-end text:name="__RefHeading___Toc381_873701565"/></text:h>
      <text:h text:style-name="P62" text:outline-level="3"><text:bookmark-start text:name="__RefHeading___Toc253_873701565"/>Tabellen, <text:span text:style-name="T13">tableStart-Tag</text:span><text:bookmark-end text:name="__RefHeading___Toc253_873701565"/></text:h>
      <text:p text:style-name="P46">Der Tag tableStart erstellt eine Tabelle, die dann zwischen den beiden Tags</text:p>
      <text:p text:style-name="P24"><text:tab/>&lt;tableStart format= „border=‘1‘ cellspacing=‘0‘ cellpadding=‘2‘ size=‘1‘ style = <text:tab/>‘margin:auto;width:100%;’ <text:s/>“ /&gt;</text:p>
      <text:p text:style-name="P46">und <text:s/><text:span text:style-name="T2">&lt;tableEnd/&gt;</text:span></text:p>
      <text:p text:style-name="P46">mit <text:span text:style-name="T5">Daten</text:span> <text:span text:style-name="T5">gefüttert </text:span>wird.</text:p>
      <text:p text:style-name="P19">Optionen:</text:p>
      <text:p text:style-name="P22">border<text:span text:style-name="T7">: Erwarteter Parameter: ganze Zahl. Stellt die Dicke der Trennlininen der Tabelle ein.</text:span></text:p>
      <text:h text:style-name="P64" text:outline-level="3"><text:bookmark-start text:name="__RefHeading___Toc255_873701565"/>Kopfzeile einer Tabelle, tr-<text:span text:style-name="T17">Tag</text:span><text:bookmark-end text:name="__RefHeading___Toc255_873701565"/></text:h>
      <text:p text:style-name="P32"><text:tab/>&lt;<text:span text:style-name="T14">tr</text:span>&gt;&lt;/<text:span text:style-name="T14">tr</text:span>&gt;</text:p>
      <text:p text:style-name="P79">Innerhalb der beiden Tags werden einfache Textfelder mit den Spaltenüberschriften angegeben. In diesen Textfeldern bietet es sich an die Option <text:span text:style-name="T2">col </text:span>zu verwenden, um die Spaltenbreite anzugeben.</text:p>
      <text:p text:style-name="P78">Es können auch field-tags eingebunden werden, wobei allerdings der Wert der ersten Zeile der Abfrage genommen werden, da über den tr-tag nicht iteriert wird. Das ist also nur sinnvoll, wenn ei<text:span text:style-name="T35">n Wert über die Zeilen der gleiche ist. </text:span></text:p>
      <text:h text:style-name="P67" text:outline-level="3"><text:bookmark-start text:name="__RefHeading___Toc257_873701565"/>Detail in Tabellen<text:bookmark-end text:name="__RefHeading___Toc257_873701565"/></text:h>
      <text:p text:style-name="P32"><text:tab/>&lt;<text:span text:style-name="T13">detail</text:span>&gt;&lt;/<text:span text:style-name="T13">detail</text:span>&gt;</text:p>
      <text:p text:style-name="P31"><text:span text:style-name="T7">In Tabellen wird der Inhalt, der mit einem Detail Tag zusammengefasst wird als eine Zeile ausgegeben. </text:span><text:span text:style-name="T10">Zwischen den beiden Tags wird der Inhalt de</text:span><text:span text:style-name="T11">s Details angegeben, wobei dieser Inhalt über jede Zeile des verwendeten Datensatzes iteriert wird.</text:span></text:p>
      <text:h text:style-name="P58" text:outline-level="2"><text:bookmark-start text:name="__RefHeading___Toc269_873701565"/><text:soft-page-break/>Iterierbare Tags<text:bookmark-end text:name="__RefHeading___Toc269_873701565"/></text:h>
      <text:h text:style-name="P68" text:outline-level="3"><text:bookmark-start text:name="__RefHeading___Toc251_873701565"/>Detail-Tags<text:bookmark-end text:name="__RefHeading___Toc251_873701565"/></text:h>
      <text:p text:style-name="P47">Iteration über eine Zeile des für dieses Detail eingebundenen Datensatzes</text:p>
      <text:p text:style-name="P27"><text:tab/>&lt;<text:span text:style-name="T16">detail</text:span>&gt;&lt;/<text:span text:style-name="T16">detail</text:span>&gt;</text:p>
      <text:p text:style-name="P15">Unter einem Detail-Tag können einfache Reportelemente wie Textfelder eingebunden werden. Dabei werden diese eingebundenen Elemente über jede Zeile der eingebundenen Gruppe von Daten iteriert. <text:s/>Eingebunden werden <text:span text:style-name="T16">kann</text:span> zum Beispiel ein einfaches Textfeld oder ein field-Tag, das ein Textfeld aus einem Datenpunkt des Datensatzes erstellt.</text:p>
      <text:h text:style-name="P68" text:outline-level="3"><text:bookmark-start text:name="__RefHeading___Toc259_873701565"/>Field-Tags<text:bookmark-end text:name="__RefHeading___Toc259_873701565"/></text:h>
      <text:p text:style-name="P15">Ein Field-Tag gibt die Möglichkeit einen Datenpunkt aus dem Datensatz einzubinden. <text:span text:style-name="T17">Befindet das Feld sich in einem Gruppen oder- oder Detail-Tag entsprechend iteriert. </text:span><text:span text:style-name="T34">Zwischen die Tags kann außerdem immer Text geschrieben werden, der dann entsprechend angezeigt wird. Der Text wird vor dem Inhalt, der durch das name-Attribut angegeben wird angezeigt.</text:span></text:p>
      <text:p text:style-name="P53"/>
      <text:p text:style-name="Standard"><text:tab/><text:span text:style-name="T2">&lt;</text:span><text:span text:style-name="T3">field name=“ “ fontSize=“ “ </text:span><text:span text:style-name="T4">textAlign=“ “</text:span><text:span text:style-name="T2">&gt; &lt;/</text:span><text:span text:style-name="T3">field</text:span><text:span text:style-name="T2">&gt;</text:span></text:p>
      <text:p text:style-name="P37">Optionen:</text:p>
      <text:p text:style-name="P37"><text:span text:style-name="T2">name</text:span>: <text:span text:style-name="T6">durch diesen Wert wird der Inhalt des Feldes bestimmt. Als Parameter kann der Name eines Datenpunktes angegeben weden.</text:span></text:p>
      <text:p text:style-name="P37"><text:span text:style-name="T2">fontSize</text:span>: Erfordert eine ganze Zahl. Standardeinstellung bei vielen Textverarbeitungsprogrammen ist 11.</text:p>
      <text:p text:style-name="P37"><text:span text:style-name="T2">textAlign</text:span>: Mögliche Werte sind left, center, right.</text:p>
      <text:p text:style-name="P23">backgroundColor<text:span text:style-name="T7">: Optional. Stellt die Hintergrundfarbe dieses Feldes ein. Erwarteter Parameter: Farbe im gängigen HTML-Format.</text:span></text:p>
      <text:p text:style-name="P23">picWidth<text:span text:style-name="T7">: Optional (nur sinnvoll für Bilder). Erwarteter Parameter: ganze Zahl mit der Ergänzung px für Pixel (Bsp.: 120px).</text:span></text:p>
      <text:p text:style-name="P23">picHeight<text:span text:style-name="T7">: Optional (nur sinnvoll für Bilder). Erwarteter Parameter: ganze Zahl mit der Ergänzung px für Pixel (Bsp.: 120px).</text:span></text:p>
      <text:p text:style-name="P34">pattern<text:span text:style-name="T7">: Ist der Wert dieses Feldes ein Datum, so kann das Datum mit dieser Option formatiert werden:</text:span></text:p>
      <table:table table:name="Tabelle1" table:style-name="Tabelle1">
        <table:table-column table:style-name="Tabelle1.A"/>
        <table:table-column table:style-name="Tabelle1.B"/>
        <table:table-row table:style-name="TableLine2279575814160">
          <table:table-cell table:style-name="Tabelle1.A1" office:value-type="string">
            <text:p text:style-name="P50">d</text:p>
          </table:table-cell>
          <table:table-cell table:style-name="Tabelle1.B1" office:value-type="string">
            <text:p text:style-name="P50">Tag</text:p>
          </table:table-cell>
        </table:table-row>
        <table:table-row table:style-name="TableLine2279575818768">
          <table:table-cell table:style-name="Tabelle1.A2" office:value-type="string">
            <text:p text:style-name="P50">M</text:p>
          </table:table-cell>
          <table:table-cell table:style-name="Tabelle1.B2" office:value-type="string">
            <text:p text:style-name="P50">Monat(Kürzel)</text:p>
          </table:table-cell>
        </table:table-row>
        <table:table-row table:style-name="TableLine2279575810416">
          <table:table-cell table:style-name="Tabelle1.A2" office:value-type="string">
            <text:p text:style-name="P50">Y</text:p>
          </table:table-cell>
          <table:table-cell table:style-name="Tabelle1.B2" office:value-type="string">
            <text:p text:style-name="P50">Jahr(yyyy)</text:p>
          </table:table-cell>
        </table:table-row>
        <table:table-row table:style-name="TableLine2279575818480">
          <table:table-cell table:style-name="Tabelle1.A2" office:value-type="string">
            <text:p text:style-name="P50">i</text:p>
          </table:table-cell>
          <table:table-cell table:style-name="Tabelle1.B2" office:value-type="string">
            <text:p text:style-name="P50">Minuten</text:p>
          </table:table-cell>
        </table:table-row>
        <table:table-row table:style-name="TableLine2279575819344">
          <table:table-cell table:style-name="Tabelle1.A2" office:value-type="string">
            <text:p text:style-name="P50">H</text:p>
          </table:table-cell>
          <table:table-cell table:style-name="Tabelle1.B2" office:value-type="string">
            <text:p text:style-name="P50">Stunden</text:p>
          </table:table-cell>
        </table:table-row>
        <table:table-row table:style-name="TableLine2279575819056">
          <table:table-cell table:style-name="Tabelle1.A2" office:value-type="string">
            <text:p text:style-name="P50">m</text:p>
          </table:table-cell>
          <table:table-cell table:style-name="Tabelle1.B2" office:value-type="string">
            <text:p text:style-name="P50">Monat<text:span text:style-name="T33">(Zahl)</text:span></text:p>
          </table:table-cell>
        </table:table-row>
        <table:table-row table:style-name="TableLine2279575810704">
          <table:table-cell table:style-name="Tabelle1.A2" office:value-type="string">
            <text:p text:style-name="P50">s</text:p>
          </table:table-cell>
          <table:table-cell table:style-name="Tabelle1.B2" office:value-type="string">
            <text:p text:style-name="P50">Sekunden</text:p>
          </table:table-cell>
        </table:table-row>
        <table:table-row table:style-name="TableLine2279575811568">
          <table:table-cell table:style-name="Tabelle1.A2" office:value-type="string">
            <text:p text:style-name="P50">y</text:p>
          </table:table-cell>
          <table:table-cell table:style-name="Tabelle1.B2" office:value-type="string">
            <text:p text:style-name="P50">Jahr(yy)</text:p>
          </table:table-cell>
        </table:table-row>
      </table:table>
      <text:p text:style-name="P55"/>
      <text:h text:style-name="P71" text:outline-level="4"><text:bookmark-start text:name="__RefHeading___Toc640_873701565"/>Valide <text:span text:style-name="T30">name-Werte</text:span> für Field-Tags<text:bookmark-end text:name="__RefHeading___Toc640_873701565"/></text:h>
      <text:p text:style-name="P36">Im Field-Tag wird durch ein Kennwort unter der Option <text:span text:style-name="T2">name </text:span><text:span text:style-name="T7">der Inhalt eines Feldes der </text:span><text:soft-page-break/><text:span text:style-name="T7">Datentabelle geholt. </text:span><text:span text:style-name="T12">Möglich ist es die Daten eines Ergebnisses zu holen: </text:span></text:p>
      <text:p text:style-name="P42">erg_<text:span text:style-name="T33">value</text:span>, erg_datum, erg_id</text:p>
      <text:p text:style-name="P42">Oder die Daten der dazugehörigen Aufgabe: </text:p>
      <text:p text:style-name="P42">agb_name, agb_id, agb_nextaufgabe (Datum, zu dem die Aufgabe das nächste Mal ansteht), </text:p>
      <text:p text:style-name="P42">Oder die Daten der dazugehörenden Gruppe:</text:p>
      <text:p text:style-name="P42">grp_name</text:p>
      <text:p text:style-name="P42"/>
      <text:p text:style-name="P42">Oder aber die Daten der einzelnen Datenpunkte eines Ergebnisses, die in der Aufgabenkonfiguration als Punkte angegeben werden. Dann muss der in der Konfiguration angegebene Name angegeben werden.</text:p>
      <text:h text:style-name="P69" text:outline-level="3"><text:bookmark-start text:name="__RefHeading___Toc261_873701565"/>Text-Tags<text:bookmark-end text:name="__RefHeading___Toc261_873701565"/></text:h>
      <text:p text:style-name="P16">Ein Text-Tag bindet einen einfachen Text ein. <text:span text:style-name="T17">Wird er in einem Gruppen- oder Detail-</text:span><text:span text:style-name="T28">T</text:span><text:span text:style-name="T17">ag eingebunden, so wird der Text entsprechend iteriert.</text:span></text:p>
      <text:p text:style-name="P25"><text:tab/>&lt;text fontSize=“ “ cols =“ “ textAlign =“ “ &gt; &lt;![CDATA[Beispieltext]&gt; &lt;/text&gt;</text:p>
      <text:p text:style-name="P38">Optionen:</text:p>
      <text:p text:style-name="P25">fon<text:span text:style-name="T28">t</text:span>Size<text:span text:style-name="T7">: erwarteter Parameter: ganze Zahl. Gibt die Textgröße an.</text:span></text:p>
      <text:p text:style-name="P25">Cols: <text:span text:style-name="T7">Optional. Erwarteter Parameter: ganze Zahl. Wird in Tabellen verwendet um die Anzahl der Spalten anzugeben, über die das Textfeld geht.</text:span></text:p>
      <text:p text:style-name="P25">TextAlign<text:span text:style-name="T7">: </text:span><text:span text:style-name="T8">Mögliche Werte sind left, center, right.</text:span></text:p>
      <text:p text:style-name="P25"><text:span text:style-name="T8">A</text:span><text:span text:style-name="T7">nstelle des Beispieltextes wird der Text angegeben, der im Textfeld erscheinen soll.</text:span></text:p>
      <text:h text:style-name="P65" text:outline-level="3"><text:bookmark-start text:name="__RefHeading___Toc263_873701565"/>QRCode-Tag<text:bookmark-end text:name="__RefHeading___Toc263_873701565"/></text:h>
      <text:p text:style-name="P17">Bindet einen QRCode ein:</text:p>
      <text:p text:style-name="P20"><text:tab/>&lt;<text:span text:style-name="T23">QRCode</text:span>&gt;&lt;/<text:span text:style-name="T23">QRCode</text:span>&gt;</text:p>
      <text:p text:style-name="P43">Mit diesem Qr-Code kann die entsprechende Aufgabe geöffnet werden.</text:p>
      <text:p text:style-name="P40"/>
      <text:h text:style-name="P59" text:outline-level="2"><text:bookmark-start text:name="__RefHeading___Toc616_873701565"/>Anhang<text:bookmark-end text:name="__RefHeading___Toc616_873701565"/></text:h>
      <text:h text:style-name="P70" text:outline-level="3"><text:bookmark-start text:name="__RefHeading___Toc618_873701565"/>Komplettes Beispiel<text:bookmark-end text:name="__RefHeading___Toc618_873701565"/></text:h>
      <text:p text:style-name="P48">&lt;reportName&gt;Stoerungsstatistik&lt;/reportName&gt;</text:p>
      <text:p text:style-name="P48">&lt;document&gt;</text:p>
      <text:p text:style-name="P48">&lt;report orientation="landscape"&gt;</text:p>
      <text:p text:style-name="P48">&lt;header&gt;&lt;/header&gt; </text:p>
      <text:p text:style-name="P48">&lt;footer&gt;&lt;/footer&gt; </text:p>
      <text:p text:style-name="P48"><text:tab/>&lt;ReportArea&gt;</text:p>
      <text:p text:style-name="P48"><text:tab/>&lt;allResults&gt;</text:p>
      <text:p text:style-name="P48"><text:tab/><text:tab/>&lt;sql&gt;&lt;![CDATA[ergSQL]]&gt;</text:p>
      <text:p text:style-name="P48"><text:soft-page-break/><text:tab/><text:tab/>&lt;/sql&gt;</text:p>
      <text:p text:style-name="P48"><text:tab/><text:tab/>&lt;sortTable key="agb_name,erg_datum" order="asc"/&gt;</text:p>
      <text:p text:style-name="P48"><text:tab/><text:tab/><text:tab/>&lt;text fontSize="7" cols="5"&gt;&lt;![CDATA[&lt;br&gt;&lt;br&gt;]]&gt;&lt;/text&gt;</text:p>
      <text:p text:style-name="P48"><text:tab/><text:tab/><text:tab/>&lt;tableStart format="border='1' cellspacing='0' cellpadding='2' size='1' <text:tab/><text:tab/><text:tab/><text:tab/><text:tab/>style='margin:auto;width:100%;'" <text:s/>/&gt;</text:p>
      <text:p text:style-name="P48"><text:tab/><text:tab/><text:tab/>&lt;tr&gt;</text:p>
      <text:p text:style-name="P48"><text:tab/><text:tab/><text:tab/><text:tab/>&lt;text fontSize="8" cols="1" <text:tab/>textAlign="center"&gt;&lt;!<text:tab/><text:tab/><text:tab/><text:tab/><text:tab/><text:tab/>[CDATA[ID]]&gt; &lt;/text&gt;</text:p>
      <text:p text:style-name="P49"><text:tab/><text:tab/><text:tab/><text:tab/></text:p>
      <text:p text:style-name="P49"><text:tab/><text:tab/><text:tab/><text:tab/>&lt;text fontSize="8" cols="1" textAlign="center"&gt;&lt;![CDATA[Datum]]&gt;&lt;/text&gt;</text:p>
      <text:p text:style-name="P48"><text:tab/><text:tab/><text:tab/><text:tab/>&lt;text fontSize="8" cols="1" textAlign="center"&gt;&lt;![CDATA[Start der Störung]]&gt;&lt;/text&gt;</text:p>
      <text:p text:style-name="P48"><text:tab/><text:tab/><text:tab/><text:tab/>&lt;text fontSize="8" cols="1" textAlign="center"&gt;&lt;![CDATA[Ende der Störung]]&gt;&lt;/text&gt;</text:p>
      <text:p text:style-name="P48"><text:tab/><text:tab/><text:tab/><text:tab/>&lt;text fontSize="8" cols="1" textAlign="center"&gt;&lt;![CDATA[Anzahl unterbrochener Letztverbraucher]]&gt;&lt;/text&gt;</text:p>
      <text:p text:style-name="P48"><text:tab/><text:tab/><text:tab/><text:tab/>&lt;text fontSize="8" cols="1" textAlign="center"&gt;&lt;![CDATA[unterbrochene Gesamtleistung[kW]]]&gt;&lt;/text&gt;</text:p>
      <text:p text:style-name="P48"><text:tab/><text:tab/><text:tab/><text:tab/>&lt;text fontSize="8" cols="1" textAlign="center"&gt;&lt;![CDATA[Störungsursache]]&gt;&lt;/text&gt;</text:p>
      <text:p text:style-name="P48"><text:tab/><text:tab/><text:tab/>&lt;/tr&gt;</text:p>
      <text:p text:style-name="P48"><text:tab/><text:tab/><text:tab/>&lt;detail&gt;</text:p>
      <text:p text:style-name="P48"><text:tab/><text:tab/><text:tab/><text:tab/>&lt;field name='erg_id' fontSize="8" textAlign="center" &gt;&lt;/field&gt;</text:p>
      <text:p text:style-name="P48"><text:tab/><text:tab/><text:tab/><text:tab/>&lt;field name='erg_datum' pattern="d-M" fontSize="8" textAlign="center" &gt;&lt;/field&gt;</text:p>
      <text:p text:style-name="P48"><text:tab/><text:tab/><text:tab/><text:tab/>&lt;field name='Versorgungsunterbrechung Uhrzeit " Anfang "' fontSize="8" textAlign="center" &gt;&lt;/field&gt;</text:p>
      <text:p text:style-name="P48"><text:tab/><text:tab/><text:tab/><text:tab/>&lt;field name='Versorgungsunterbrechung Uhrzeit " Ende "' <text:s/>fontSize="8" <text:s/>textAlign="center" &gt; <text:s/>&lt;/field&gt;</text:p>
      <text:p text:style-name="P48"><text:tab/><text:tab/><text:tab/><text:tab/>&lt;field name='Anzahl unterbrochener Letztverbraucher:' <text:s/>fontSize="8" <text:s/>textAlign="center"&gt; <text:s/>&lt;/field&gt;</text:p>
      <text:p text:style-name="P48"><text:tab/><text:tab/><text:tab/><text:tab/>&lt;field name='Unterbrochene Gesamtleistung kw:' <text:s/>fontSize="8" <text:s/>textAlign="center"&gt; <text:s/>&lt;/field&gt;</text:p>
      <text:p text:style-name="P48"><text:tab/><text:tab/><text:tab/><text:tab/>&lt;field name='Störungsursache:' <text:s/>fontSize="8" <text:s/>textAlign="center"&gt; <text:s/>&lt;/field&gt;</text:p>
      <text:p text:style-name="P48"><text:tab/><text:tab/><text:tab/>&lt;/detail&gt;</text:p>
      <text:p text:style-name="P48"/>
      <text:p text:style-name="P48"><text:tab/><text:tab/><text:tab/></text:p>
      <text:p text:style-name="P48"><text:tab/><text:tab/><text:tab/>&lt;tableEnd/&gt;</text:p>
      <text:p text:style-name="P48"><text:tab/><text:tab/><text:tab/>&lt;text fontSize="12" cols="1"&gt;&lt;![CDATA[&lt;br&gt;]]&gt;&lt;/text&gt;</text:p>
      <text:p text:style-name="P48"><text:tab/>&lt;/allResults&gt;</text:p>
      <text:p text:style-name="P48"><text:tab/>&lt;/ReportArea&gt;</text:p>
      <text:p text:style-name="P48">&lt;/report&gt;</text:p>
      <text:p text:style-name="P48">&lt;/document&gt;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Gill Sans MT" svg:font-family="'Gill Sans MT'" style:font-family-generic="swiss" style:font-pitch="variable"/>
    <style:font-face style:name="Gill Sans MT1" svg:font-family="'Gill Sans MT'" style:font-adornments="Fett" style:font-family-generic="swiss" style:font-pitch="variable"/>
    <style:font-face style:name="Gill Sans MT2" svg:font-family="'Gill Sans MT'" style:font-adornments="Standard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letter-kerning="true" style:font-name-asian="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de" fo:country="DE" style:letter-kerning="true" style:font-name-asian="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Gill Sans MT2" fo:font-family="'Gill Sans MT'" style:font-style-name="Standard" style:font-family-generic="swiss" style:font-pitch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3" style:display-name="Heading 3" style:family="paragraph" style:parent-style-name="Heading" style:next-style-name="Text_20_body" style:default-outline-level="3" style:class="text" style:master-page-name="">
      <style:paragraph-properties fo:margin-left="0.76cm" fo:margin-right="0cm" fo:text-indent="0.4cm" style:auto-text-indent="false" style:page-number="auto" style:shadow="none"/>
      <style:text-properties style:font-name="Gill Sans MT1" fo:font-family="'Gill Sans MT'" style:font-style-name="Fett" style:font-family-generic="swiss" style:font-pitch="variable" fo:font-size="12pt" style:text-underline-style="solid" style:text-underline-width="auto" style:text-underline-color="font-color" fo:font-weight="bold" style:font-size-asian="14pt" style:font-weight-asian="bold" style:font-size-complex="14pt" style:font-weight-complex="normal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Contents_20_4" style:display-name="Contents 4" style:family="paragraph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Index_20_Link" style:display-name="Index Link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cfe7f5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7</text:page-number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Lorenz Donau</meta:initial-creator>
    <meta:creation-date>2022-01-28T09:58:25.91</meta:creation-date>
    <dc:date>2022-09-12T14:31:47.499000000</dc:date>
    <meta:editing-duration>PT2H11M8S</meta:editing-duration>
    <meta:editing-cycles>19</meta:editing-cycles>
    <meta:generator>LibreOffice/7.3.0.3$Windows_X86_64 LibreOffice_project/0f246aa12d0eee4a0f7adcefbf7c878fc2238db3</meta:generator>
    <meta:document-statistic meta:table-count="1" meta:image-count="0" meta:object-count="0" meta:page-count="7" meta:paragraph-count="203" meta:word-count="1478" meta:character-count="11852" meta:non-whitespace-character-count="10423"/>
  </office:meta>
</office:document-meta>
</file>