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 style:list-style-name="L1"/>
    <text:list-style style:name="L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Weiterleitungen</text:p>
      <text:p text:style-name="Standard"/>
      <text:p text:style-name="Standard">Von oben nach unten in der Priorität! Das heißt sollte die unterste Weiterleitung der Liste in der Wartung zutreffen, werden alle anderen überschrieben.</text:p>
      <text:p text:style-name="Standard"/>
      <text:list xml:id="list5042290761381250785" text:style-name="L1">
        <text:list-item>
          <text:p text:style-name="P1">Kopf <text:line-break/>findet immer statt. (Ausgelöst oder Timer)</text:p>
        </text:list-item>
        <text:list-item>
          <text:p text:style-name="P1">Weiterleitung Fix <text:line-break/>wird ausgelöst, sobald die Aufgabe ausgelöst wird (Handy / WebEnd)</text:p>
        </text:list-item>
        <text:list-item>
          <text:p text:style-name="P1">Weiterleitung (optional) <text:line-break/>wird ausgelöst, wenn der Haken gesetzt wird.</text:p>
        </text:list-item>
        <text:list-item>
          <text:p text:style-name="P1">Weiterleitung übergreifend<text:line-break/>wird als Datum in der Checkliste eingetragen. Zu diesem Datum wird das Ticket automatisch in diese Rolle weitergeleitet. Unabhängig vom aktuellen Status.</text:p>
        </text:list-item>
        <text:list-item>
          <text:p text:style-name="P1">Weiterleitung schrittweise Tage (relativ). Die Aufgabe wird nach n-Tagen, wie zuvor, einfach in die definierte Rolle <text:s/>weitergeleitet.</text:p>
        </text:list-item>
      </text:list>
      <text:p text:style-name="Standard"><text:line-break/>Es folgt noch verschieben.</text:p>
      <text:p text:style-name="Standard">Mit einem solchen Punkt, kann der Zyklus dieser Aufgabe bei Bedarf auf ein anderes Datum als das <text:s/>Berechnete geschickt werden. Eine jährliche Aufgabe soll in 2 Monaten erneut kontrolliert werden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de" fo:country="DE" style:letter-kerning="true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Numbering_20_Symbols" style:display-name="Numbering Symbols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Lorenz Donau</meta:initial-creator>
    <meta:creation-date>2020-09-24T10:24:57.09</meta:creation-date>
    <dc:date>2020-09-24T10:41:44.66</dc:date>
    <dc:creator>Lorenz Donau</dc:creator>
    <meta:editing-duration>PT16M47S</meta:editing-duration>
    <meta:editing-cycles>2</meta:editing-cycles>
    <meta:generator>OpenOffice/4.1.5$Win32 OpenOffice.org_project/415m1$Build-9789</meta:generator>
    <meta:document-statistic meta:table-count="0" meta:image-count="0" meta:object-count="0" meta:page-count="1" meta:paragraph-count="9" meta:word-count="132" meta:character-count="915"/>
  </office:meta>
</office:document-meta>
</file>