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7D90000027F88752DE2.jpg"/>
  <manifest:file-entry manifest:media-type="image/jpeg" manifest:full-path="Pictures/1000000000000780000004D11431C9BD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Consolas" svg:font-family="Consolas, 'Courier New', monospace"/>
    <style:font-face style:name="OpenSymbol" svg:font-family="OpenSymbol"/>
    <style:font-face style:name="Lucida Sans1" svg:font-family="'Lucida Sans'" style:font-family-generic="swiss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rbel" svg:font-family="Corbel" style:font-family-generic="swiss" style:font-pitch="variable"/>
    <style:font-face style:name="Gill Sans MT" svg:font-family="'Gill Sans MT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Footer">
      <style:paragraph-properties fo:padding="0cm" fo:border-left="none" fo:border-right="none" fo:border-top="0.035cm solid #0066cc" fo:border-bottom="none" style:shadow="none"/>
    </style:style>
    <style:style style:name="P2" style:family="paragraph" style:parent-style-name="Standard">
      <style:text-properties style:font-name="Arial"/>
    </style:style>
    <style:style style:name="P3" style:family="paragraph" style:parent-style-name="Standard">
      <style:text-properties style:font-name="Arial" fo:font-weight="bold" style:font-weight-asian="bold" style:font-weight-complex="bold"/>
    </style:style>
    <style:style style:name="P4" style:family="paragraph" style:parent-style-name="Text_20_body">
      <style:paragraph-properties fo:text-align="center" style:justify-single-word="false"/>
    </style:style>
    <style:style style:name="P5" style:family="paragraph" style:parent-style-name="Text_20_body">
      <style:text-properties style:font-name="Arial"/>
    </style:style>
    <style:style style:name="P6" style:family="paragraph" style:parent-style-name="Text_20_body">
      <style:paragraph-properties fo:text-align="center" style:justify-single-word="false"/>
      <style:text-properties style:font-name="Arial"/>
    </style:style>
    <style:style style:name="P7" style:family="paragraph" style:parent-style-name="Preformatted_20_Text">
      <style:paragraph-properties fo:margin-left="1.251cm" fo:margin-right="0cm" fo:text-align="start" style:justify-single-word="false" fo:text-indent="0cm" style:auto-text-indent="false"/>
      <style:text-properties style:font-name="Arial" fo:font-size="9pt" style:font-size-asian="9pt" style:font-size-complex="9pt"/>
    </style:style>
    <style:style style:name="P8" style:family="paragraph" style:parent-style-name="Preformatted_20_Text">
      <style:paragraph-properties fo:margin-left="1.251cm" fo:margin-right="0cm" fo:text-align="start" style:justify-single-word="false" fo:text-indent="0cm" style:auto-text-indent="false"/>
      <style:text-properties style:font-name="Gill Sans MT"/>
    </style:style>
    <style:style style:name="P9" style:family="paragraph" style:parent-style-name="Preformatted_20_Text">
      <style:paragraph-properties fo:margin-left="1.251cm" fo:margin-right="0cm" fo:text-align="start" style:justify-single-word="false" fo:text-indent="0cm" style:auto-text-indent="false"/>
      <style:text-properties style:font-name="Gill Sans MT" fo:font-size="9pt" style:font-size-asian="9pt" style:font-size-complex="9pt"/>
    </style:style>
    <style:style style:name="P10" style:family="paragraph" style:parent-style-name="Preformatted_20_Text">
      <style:paragraph-properties fo:margin-left="1.251cm" fo:margin-right="0cm" fo:margin-top="0cm" fo:margin-bottom="0.499cm" fo:text-align="start" style:justify-single-word="false" fo:text-indent="0cm" style:auto-text-indent="false"/>
      <style:text-properties style:font-name="Arial" style:text-underline-style="solid" style:text-underline-width="auto" style:text-underline-color="font-color" fo:font-weight="bold" style:font-weight-asian="bold" style:font-weight-complex="bold"/>
    </style:style>
    <style:style style:name="P11" style:family="paragraph" style:parent-style-name="Preformatted_20_Text">
      <style:paragraph-properties fo:margin-left="1.251cm" fo:margin-right="0cm" fo:margin-top="0cm" fo:margin-bottom="0.499cm" fo:text-align="start" style:justify-single-word="false" fo:text-indent="0cm" style:auto-text-indent="false"/>
      <style:text-properties style:font-name="Gill Sans MT"/>
    </style:style>
    <style:style style:name="P12" style:family="paragraph" style:parent-style-name="Preformatted_20_Text">
      <style:paragraph-properties fo:margin-left="1.251cm" fo:margin-right="0cm" fo:text-align="start" style:justify-single-word="false" fo:text-indent="0cm" style:auto-text-indent="false"/>
      <style:text-properties style:font-name="Gill Sans MT"/>
    </style:style>
    <style:style style:name="P13" style:family="paragraph" style:parent-style-name="Preformatted_20_Text">
      <style:paragraph-properties fo:margin-left="1.251cm" fo:margin-right="0cm" fo:text-align="start" style:justify-single-word="false" fo:text-indent="0cm" style:auto-text-indent="false"/>
    </style:style>
    <style:style style:name="P14" style:family="paragraph" style:parent-style-name="Preformatted_20_Text">
      <style:paragraph-properties fo:margin-left="1.251cm" fo:margin-right="0cm" fo:text-align="start" style:justify-single-word="false" fo:text-indent="0cm" style:auto-text-indent="false"/>
      <style:text-properties style:font-name="Arial"/>
    </style:style>
    <style:style style:name="P15" style:family="paragraph" style:parent-style-name="Preformatted_20_Text">
      <style:paragraph-properties fo:margin-left="1.251cm" fo:margin-right="0cm" fo:text-align="start" style:justify-single-word="false" fo:text-indent="0cm" style:auto-text-indent="false"/>
      <style:text-properties style:font-name="Gill Sans MT"/>
    </style:style>
    <style:style style:name="P16" style:family="paragraph" style:parent-style-name="Preformatted_20_Text">
      <style:paragraph-properties fo:margin-left="1.251cm" fo:margin-right="0cm" fo:margin-top="0cm" fo:margin-bottom="0.499cm" fo:text-align="start" style:justify-single-word="false" fo:text-indent="0cm" style:auto-text-indent="false"/>
      <style:text-properties style:font-name="Arial" style:text-underline-style="solid" style:text-underline-width="auto" style:text-underline-color="font-color" fo:font-weight="bold" style:font-weight-asian="bold" style:font-weight-complex="bold"/>
    </style:style>
    <style:style style:name="P17" style:family="paragraph" style:parent-style-name="Preformatted_20_Text">
      <style:paragraph-properties fo:margin-left="0cm" fo:margin-right="0cm" fo:text-align="start" style:justify-single-word="false" fo:text-indent="0cm" style:auto-text-indent="false"/>
      <style:text-properties style:font-name="Gill Sans MT"/>
    </style:style>
    <style:style style:name="P18" style:family="paragraph" style:parent-style-name="Preformatted_20_Text">
      <style:paragraph-properties fo:margin-left="0cm" fo:margin-right="0cm" fo:text-align="start" style:justify-single-word="false" fo:text-indent="0cm" style:auto-text-indent="false"/>
      <style:text-properties style:font-name="Gill Sans MT" fo:font-size="9pt" style:font-size-asian="9pt" style:font-size-complex="9pt"/>
    </style:style>
    <style:style style:name="P19" style:family="paragraph" style:parent-style-name="Heading_20_4">
      <style:text-properties style:font-name="Arial"/>
    </style:style>
    <style:style style:name="P20" style:family="paragraph" style:parent-style-name="Heading_20_4">
      <style:text-properties style:font-name="Arial" style:text-underline-style="solid" style:text-underline-width="auto" style:text-underline-color="font-color" fo:font-weight="bold" style:font-weight-asian="bold" style:font-weight-complex="bold"/>
    </style:style>
    <style:style style:name="P21" style:family="paragraph" style:parent-style-name="Heading_20_4"/>
    <style:style style:name="P22" style:family="paragraph" style:parent-style-name="Heading_20_4">
      <style:text-properties style:font-name="Arial"/>
    </style:style>
    <style:style style:name="P23" style:family="paragraph" style:parent-style-name="Heading_20_4">
      <style:paragraph-properties fo:break-before="page"/>
      <style:text-properties style:font-name="Arial"/>
    </style:style>
    <style:style style:name="P24" style:family="paragraph" style:parent-style-name="Heading_20_1">
      <style:paragraph-properties fo:text-align="center" style:justify-single-word="false"/>
      <style:text-properties style:font-name="Arial"/>
    </style:style>
    <style:style style:name="P25" style:family="paragraph" style:parent-style-name="Heading_20_1">
      <style:paragraph-properties fo:text-align="center" style:justify-single-word="false"/>
      <style:text-properties style:font-name="Arial" fo:font-size="20pt" style:font-size-asian="20pt" style:font-size-complex="20pt"/>
    </style:style>
    <style:style style:name="P26" style:family="paragraph" style:parent-style-name="Heading_20_2">
      <style:paragraph-properties fo:break-before="page"/>
    </style:style>
    <style:style style:name="P27" style:family="paragraph" style:parent-style-name="Standard">
      <style:text-properties style:font-name="Arial"/>
    </style:style>
    <style:style style:name="P28" style:family="paragraph" style:parent-style-name="Standard" style:list-style-name="L1">
      <style:text-properties style:font-name="Arial"/>
    </style:style>
    <style:style style:name="P29" style:family="paragraph" style:parent-style-name="Standard">
      <style:text-properties style:font-name="Gill Sans MT"/>
    </style:style>
    <style:style style:name="P30" style:family="paragraph" style:parent-style-name="Standard">
      <style:paragraph-properties fo:text-align="center" style:justify-single-word="false"/>
      <style:text-properties style:font-name="Gill Sans MT" fo:font-weight="bold" style:font-weight-asian="bold" style:font-weight-complex="bold"/>
    </style:style>
    <style:style style:name="P31" style:family="paragraph" style:parent-style-name="Heading_20_3">
      <style:paragraph-properties fo:break-before="page"/>
    </style:style>
    <style:style style:name="P32" style:family="paragraph" style:parent-style-name="Text_20_body">
      <style:text-properties style:font-name="Arial"/>
    </style:style>
    <style:style style:name="T1" style:family="text">
      <style:text-properties fo:color="#990000"/>
    </style:style>
    <style:style style:name="T2" style:family="text">
      <style:text-properties fo:font-size="9pt" style:font-size-asian="9pt" style:font-size-complex="9pt"/>
    </style:style>
    <style:style style:name="T3" style:family="text">
      <style:text-properties style:font-name="Arial"/>
    </style:style>
    <style:style style:name="T4" style:family="text">
      <style:text-properties fo:font-style="italic" style:font-style-asian="italic" style:font-style-complex="italic"/>
    </style:style>
    <style:style style:name="T5" style:family="text">
      <style:text-properties style:font-name="Gill Sans MT"/>
    </style:style>
    <style:style style:name="T6" style:family="text">
      <style:text-properties fo:font-weight="bold" style:font-weight-asian="bold" style:font-weight-complex="bold"/>
    </style:style>
    <style:style style:name="T7" style:family="text">
      <style:text-properties fo:color="#0000ff"/>
    </style:style>
    <style:style style:name="T8" style:family="text">
      <style:text-properties fo:color="#0000ff" style:font-name="Gill Sans MT"/>
    </style:style>
    <style:style style:name="T9" style:family="text">
      <style:text-properties fo:color="#0000ff" style:font-name="Gill Sans MT" fo:font-size="10.5pt" fo:font-weight="normal" fo:background-color="#ffffff"/>
    </style:style>
    <style:style style:name="T10" style:family="text">
      <style:text-properties fo:color="#0000ff" fo:font-size="10.5pt" fo:font-weight="normal" fo:background-color="#ffffff"/>
    </style:style>
    <style:style style:name="T11" style:family="text">
      <style:text-properties fo:color="#0000ff" style:font-name="Gill Sans MT"/>
    </style:style>
    <style:style style:name="T12" style:family="text">
      <style:text-properties fo:color="#0000ff" style:font-name="Gill Sans MT" fo:font-size="10.5pt" fo:font-weight="normal" fo:background-color="#ffffff"/>
    </style:style>
    <style:style style:name="T13" style:family="text">
      <style:text-properties style:font-name="Gill Sans M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24" text:outline-level="1"><draw:frame draw:style-name="fr1" draw:name="Grafik2" text:anchor-type="paragraph" svg:x="2.408cm" svg:y="1.192cm" svg:width="13.039cm" svg:height="4.062cm" draw:z-index="0"><draw:image xlink:href="Pictures/10000000000007D90000027F88752DE2.jpg" xlink:type="simple" xlink:show="embed" xlink:actuate="onLoad"/></draw:frame></text:h>
      <text:h text:style-name="P24" text:outline-level="1"/>
      <text:h text:style-name="P25" text:outline-level="1">Tasko API</text:h>
      <text:h text:style-name="P24" text:outline-level="1"><text:line-break/>V0.9</text:h>
      <text:p text:style-name="P6"/>
      <text:p text:style-name="P6">Donau Data Engineering GmbH</text:p>
      <text:p text:style-name="P6">Marie-Curie-Str. 1</text:p>
      <text:p text:style-name="P6">26129 Oldenburg</text:p>
      <text:p text:style-name="P6">Tel.: 0441 / 350 76 562</text:p>
      <text:p text:style-name="P4"><text:a xlink:type="simple" xlink:href="mailto:info@tasko.info" text:style-name="Internet_20_link" text:visited-style-name="Visited_20_Internet_20_Link"><text:span text:style-name="T3">info@tasko.info</text:span></text:a></text:p>
      <text:p text:style-name="P6"/>
      <text:p text:style-name="P6"><text:line-break/></text:p>
      <text:h text:style-name="P26" text:outline-level="2">Allgemeines</text:h>
      <text:p text:style-name="P2"/>
      <text:p text:style-name="P2">Mit dieser API haben Sie habe Sie die Möglichkeit Daten an Tasko zu senden. <text:line-break/>Es sollen über die Identifizierung mit einem Token folgende Funktionen ausgelöst oder Werte in das System gesendet werden.</text:p>
      <text:p text:style-name="P2"><text:line-break/>Diese Funktionen sind </text:p>
      <text:list xml:id="list3035363780978414973" text:style-name="L1">
        <text:list-item>
          <text:p text:style-name="P28">Ausführen von Startbedingungen <text:tab/><text:tab/><text:tab/>(in V1.0 enthalten)</text:p>
        </text:list-item>
        <text:list-item>
          <text:p text:style-name="P28">Einspielen von Messwerten <text:tab/><text:tab/><text:tab/><text:tab/>(in V1.0 enthalten)</text:p>
        </text:list-item>
        <text:list-item>
          <text:p text:style-name="P28">Einspielen von Verbrauchswerten <text:tab/><text:tab/><text:tab/>(in V1.0 enthalten)</text:p>
        </text:list-item>
        <text:list-item>
          <text:p text:style-name="P28">Auslösen von Störungen und Meldungen <text:tab/><text:tab/>(offen)</text:p>
        </text:list-item>
        <text:list-item>
          <text:p text:style-name="P28">Kommunikation zwischen Tasko-Clouds<text:tab/><text:tab/><text:tab/>(offen)</text:p>
        </text:list-item>
      </text:list>
      <text:p text:style-name="P2"/>
      <text:p text:style-name="P2">Die Auslösung wird mittels eines Get Requestes erfolgen. Dabei wird die Funktion und die ID, sowie der User in der Route des Requestes übergeben.</text:p>
      <text:p text:style-name="P3"/>
      <text:p text:style-name="P30">https://kunde.tasko.cloud/api/<text:span text:style-name="T1">funktion/id/user</text:span></text:p>
      <text:p text:style-name="P2"/>
      <text:p text:style-name="P2">Der Request muss im Header einen gültigen „X-TASKO-API-Key„ enthalten.</text:p>
      <text:p text:style-name="P2">Den API-Key erhalten Sie von der Donau Data Engineering GmbH.</text:p>
      <text:p text:style-name="P2">Der User muss mit Anmeldename im Tasko System bekannt sein.</text:p>
      <text:p text:style-name="P2">Es empfiehlt sich einen User einzurichten, der ausschließlich für diese Zugriffe eingerichtet wird.<text:line-break/>Bei anzeigen von Listen (Startbedingungen/Verbrauchswerte/Messwerte ….) werden nur die Aufgaben angezeigt, bei denen der übergebene User auch Einzelzugriffsrechte hat. </text:p>
      <text:p text:style-name="P2"/>
      <text:p text:style-name="P2">In der <text:s/>Folgenden Beschreibung wird für den User immer <text:span text:style-name="T4">{user} </text:span>verwendet.</text:p>
      <text:p text:style-name="P2">Prinzipiell muss im Header der Tasko-Key enthalten sein</text:p>
      <text:p text:style-name="P2"/>
      <text:p text:style-name="P8">&lt;?php</text:p>
      <text:p text:style-name="P8">$ch = curl_init();</text:p>
      <text:p text:style-name="P8"/>
      <text:p text:style-name="P8">curl_setopt($ch, CURLOPT_URL, "</text:p>
      <text:p text:style-name="P13"><text:span text:style-name="T5"><text:tab/></text:span><text:a xlink:type="simple" xlink:href="https://kunde.tasko.cloud/api/apicommand/" text:style-name="Internet_20_link" text:visited-style-name="Visited_20_Internet_20_Link"><text:span text:style-name="T8">https://kunde.tasko.cloud/api/</text:span></text:a><text:a xlink:type="simple" xlink:href="https://kunde.tasko.cloud/api/apicommand/" text:style-name="Internet_20_link" text:visited-style-name="Visited_20_Internet_20_Link"><text:span text:style-name="T9">apicommand</text:span></text:a><text:a xlink:type="simple" xlink:href="https://kunde.tasko.cloud/api/apicommand/" text:style-name="Internet_20_link" text:visited-style-name="Visited_20_Internet_20_Link"><text:span text:style-name="T8">/</text:span></text:a><text:span text:style-name="T8">{Command}/{Bereich_ID}/{user}</text:span></text:p>
      <text:p text:style-name="P8"><text:tab/>");</text:p>
      <text:p text:style-name="P8"/>
      <text:p text:style-name="P8">curl_setopt($ch, CURLOPT_RETURNTRANSFER, TRUE);</text:p>
      <text:p text:style-name="P8">curl_setopt($ch, CURLOPT_HEADER, FALSE);</text:p>
      <text:p text:style-name="P8"/>
      <text:p text:style-name="P8">curl_setopt($ch, CURLOPT_HTTPHEADER, array("<text:span text:style-name="T6">X-TASKO-API-Key: &lt;YOUR_API_KEY&gt;</text:span>"</text:p>
      <text:p text:style-name="P8">));</text:p>
      <text:p text:style-name="P8"/>
      <text:p text:style-name="P8">$response = curl_exec($ch);</text:p>
      <text:p text:style-name="P8">curl_close($ch);</text:p>
      <text:h text:style-name="P31" text:outline-level="3">Befehle zum Listen der möglichen ID's </text:h>
      <text:p text:style-name="Text_20_body">Um die Einsprungpunkte zu finden, ist im ersten Schritt ein Listing der Einsprungpunkte Notwendig. Dazu dienen die Befehle. Die Rückgabe erfolgt immer als JSON String.</text:p>
      <text:p text:style-name="P29"/>
      <text:h text:style-name="P19" text:outline-level="4">Lister aller Möglichen Startbedingungen in einem Bereich</text:h>
      <text:p text:style-name="P2">Aufruf des Befehls </text:p>
      <text:p text:style-name="P8">https://kunde.tasko.cloud/api/command/ShowAllStart/{Bereich_ID}/{user}</text:p>
      <text:p text:style-name="P8"/>
      <text:p text:style-name="P8"/>
      <text:p text:style-name="P10">Ergebniss</text:p>
      <text:p text:style-name="P8">[ <text:line-break/>{ "_id": 23773, "name": "Beckenaufsicht Stellen" }, <text:line-break/>{ "_id": 23775, "name": "Starte Dyns" } <text:line-break/>]</text:p>
      <text:p text:style-name="P8">oder </text:p>
      <text:p text:style-name="P8">{"result":"No valid User"}</text:p>
      <text:p text:style-name="P8">oder </text:p>
      <text:p text:style-name="P8">{"result":"Key missmatch"}</text:p>
      <text:h text:style-name="P19" text:outline-level="4">Startbedingung Starten</text:h>
      <text:p text:style-name="P5">Der User muss Einzelzugriff zu der jeweiligen Aufgabe haben. </text:p>
      <text:p text:style-name="P8">https://kunde.tasko.cloud/api/command/StartWork/{_ID}/{user}</text:p>
      <text:p text:style-name="P14"/>
      <text:p text:style-name="P10">Ergebniss</text:p>
      <text:p text:style-name="P8">{"result":"success"}</text:p>
      <text:p text:style-name="P8">oder </text:p>
      <text:p text:style-name="P8">{"result":"No valid User"}</text:p>
      <text:p text:style-name="P8">oder </text:p>
      <text:p text:style-name="P8">{"result":"Key missmatch"}</text:p>
      <text:p text:style-name="P8"/>
      <text:p text:style-name="P17"/>
      <text:h text:style-name="P23" text:outline-level="4">Lister aller Möglichen Verbrauchswerte in einem Bereich</text:h>
      <text:p text:style-name="P8"><text:a xlink:type="simple" xlink:href="https://kunde.tasko.cloud/api/apicommand/ShowAllCounter/" text:style-name="Internet_20_link" text:visited-style-name="Visited_20_Internet_20_Link">https://kunde.tasko.cloud/api/command/ShowAllCounter/</text:a>{Bereich_ID}/{user}</text:p>
      <text:h text:style-name="Heading_20_4" text:outline-level="4">Lister aller Möglichen Messwerte in einem Bereich</text:h>
      <text:p text:style-name="P8"><text:a xlink:type="simple" xlink:href="https://kunde.tasko.cloud/api/apicommand/ShowAllCounter/" text:style-name="Internet_20_link" text:visited-style-name="Visited_20_Internet_20_Link">https://kunde.tasko.cloud/api/command/ShowAllMeasurements/</text:a>{Bereich_ID}/{user}</text:p>
      <text:p text:style-name="P8"/>
      <text:p text:style-name="P10">Ergebniss</text:p>
      <text:p text:style-name="P8">[ <text:line-break/>{ "_id": 23773, "name": "Beckenaufsicht Stellen" }, <text:line-break/>{ "_id": 23775, "name": "Starte Dyns" } <text:line-break/>]</text:p>
      <text:p text:style-name="P8">oder </text:p>
      <text:p text:style-name="P8">{"result":"No valid User"}</text:p>
      <text:p text:style-name="P8">oder </text:p>
      <text:p text:style-name="P8">{"result":"Key missmatch"}</text:p>
      <text:p text:style-name="P8"/>
      <text:p text:style-name="P8"/>
      <text:p text:style-name="P10">Verbrauchswert Hochladen</text:p>
      <text:p text:style-name="P8">https://kunde.tasko.cloud/api/command/SetValue/{_ID}/{user}?value=nnn.nn&amp;date=yyyymmddhhiiss</text:p>
      <text:p text:style-name="P10">Ergebniss</text:p>
      <text:p text:style-name="P8">{"result":"success"}</text:p>
      <text:p text:style-name="P8">oder </text:p>
      <text:p text:style-name="P8">{"result":"No valid User"}</text:p>
      <text:p text:style-name="P8">oder </text:p>
      <text:p text:style-name="P8">{"result":"Key missmatch"}</text:p>
      <text:p text:style-name="P8"/>
      <text:p text:style-name="P1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Consolas" svg:font-family="Consolas, 'Courier New', monospace"/>
    <style:font-face style:name="OpenSymbol" svg:font-family="OpenSymbol"/>
    <style:font-face style:name="Lucida Sans1" svg:font-family="'Lucida Sans'" style:font-family-generic="swiss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rbel" svg:font-family="Corbel" style:font-family-generic="swiss" style:font-pitch="variable"/>
    <style:font-face style:name="Gill Sans MT" svg:font-family="'Gill Sans MT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padding="0cm" fo:border-left="none" fo:border-right="none" fo:border-top="0.035cm solid #0066cc" fo:border-bottom="none" style:shadow="none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998cm" fo:margin-left="0cm" fo:margin-right="0cm" fo:margin-bottom="0.499cm" style:dynamic-spacing="false"/>
      </style:header-style>
      <style:footer-style>
        <style:header-footer-properties fo:min-height="0.998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Header"><draw:frame draw:style-name="Mfr1" draw:name="Grafik1" text:anchor-type="paragraph" svg:x="14.519cm" svg:y="-0.885cm" svg:width="2.221cm" svg:height="1.381cm" draw:z-index="4"><draw:image xlink:href="Pictures/1000000000000780000004D11431C9BD.jpg" xlink:type="simple" xlink:show="embed" xlink:actuate="onLoad"/></draw:frame></text:p>
      </style:header>
      <style:footer>
        <text:p text:style-name="MP1">Tasko API <text:s/>V.0.9<text:tab/>Seite <text:page-number text:select-page="current">4</text:page-number><text:tab/>Donau Data Engineering GmbH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Lorenz Donau</meta:initial-creator>
    <meta:creation-date>2021-02-24T10:35:46.19</meta:creation-date>
    <dc:date>2021-03-04T14:49:36.22</dc:date>
    <dc:creator>Lorenz Donau</dc:creator>
    <meta:editing-duration>PT3H51M17S</meta:editing-duration>
    <meta:editing-cycles>51</meta:editing-cycles>
    <meta:generator>OpenOffice/4.1.5$Win32 OpenOffice.org_project/415m1$Build-9789</meta:generator>
    <meta:document-statistic meta:table-count="0" meta:image-count="2" meta:object-count="0" meta:page-count="4" meta:paragraph-count="74" meta:word-count="364" meta:character-count="3146"/>
  </office:meta>
</office:document-meta>
</file>