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100000230000000F56109CC78F522F4F6.png" manifest:media-type="image/png"/>
  <manifest:file-entry manifest:full-path="Pictures/100000010000021E0000023C93B5CA5D9B039C14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officeooo:rsid="00183597" officeooo:paragraph-rsid="00183597"/>
    </style:style>
    <style:style style:name="P2" style:family="paragraph" style:parent-style-name="Standard">
      <style:text-properties officeooo:rsid="0018493d" officeooo:paragraph-rsid="0018493d"/>
    </style:style>
    <style:style style:name="P3" style:family="paragraph" style:parent-style-name="Standard" style:list-style-name="L1">
      <style:text-properties officeooo:rsid="001954f2" officeooo:paragraph-rsid="001954f2"/>
    </style:style>
    <style:style style:name="P4" style:family="paragraph" style:parent-style-name="Standard" style:list-style-name="L1">
      <style:text-properties officeooo:paragraph-rsid="001954f2"/>
    </style:style>
    <style:style style:name="P5" style:family="paragraph" style:parent-style-name="Standard">
      <style:text-properties fo:font-weight="bold" officeooo:rsid="0018493d" officeooo:paragraph-rsid="0018493d" style:font-weight-asian="bold" style:font-weight-complex="bold"/>
    </style:style>
    <style:style style:name="P6" style:family="paragraph" style:parent-style-name="Standard">
      <style:text-properties fo:font-weight="bold" officeooo:rsid="00183597" officeooo:paragraph-rsid="00183597" style:font-weight-asian="bold" style:font-weight-complex="bold"/>
    </style:style>
    <style:style style:name="P7" style:family="paragraph" style:parent-style-name="Standard">
      <style:text-properties style:text-underline-style="solid" style:text-underline-width="auto" style:text-underline-color="font-color" fo:font-weight="bold" officeooo:rsid="00183597" officeooo:paragraph-rsid="00183597" style:font-weight-asian="bold" style:font-weight-complex="bold"/>
    </style:style>
    <style:style style:name="T1" style:family="text">
      <style:text-properties officeooo:rsid="0018493d"/>
    </style:style>
    <style:style style:name="T2" style:family="text">
      <style:text-properties officeooo:rsid="001954f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Importieren von Zählerdaten</text:p>
      <text:p text:style-name="P1"/>
      <text:p text:style-name="P1">Es sollen im TASKO System Daten von der GLT via eMail importiert werden.</text:p>
      <text:p text:style-name="P1">Dazu wird eine Standartmail von der GLT generiert, die mit einer CSV Datei als Anhang versendet wird.</text:p>
      <text:p text:style-name="P1"/>
      <text:p text:style-name="P6">Der Anhang hat folgendes Format:</text:p>
      <text:p text:style-name="P1"/>
      <text:p text:style-name="P1">// Field[0] = date <text:tab/>→<text:tab/><text:span text:style-name="T1">yyyy-mm-dd 2025-06-01</text:span></text:p>
      <text:p text:style-name="P1">// field[1] = time <text:tab/>→<text:tab/><text:span text:style-name="T1">12:00:00<text:tab/></text:span></text:p>
      <text:p text:style-name="P1">// Field[2] = Name <text:s/><text:tab/>→<text:tab/><text:span text:style-name="T1">Alphanumerisch eindeutig</text:span></text:p>
      <text:p text:style-name="P1">// Field[3] = value <text:s/><text:tab/>→ <text:tab/><text:span text:style-name="T1">Format <text:s/>####.##</text:span></text:p>
      <text:p text:style-name="P1">// Field[4] = Unit <text:s text:c="2"/><text:tab/>→<text:tab/> bis zu 10 </text:p>
      <text:p text:style-name="P1"/>
      <text:p text:style-name="P5">Beispiel:</text:p>
      <text:p text:style-name="P2"/>
      <text:p text:style-name="P2">2025-06-01;12:00:00;Wasser_Zaehler_keller;63560;m³</text:p>
      <text:p text:style-name="P2">2025-06-02;12:00:00;Wasser_Zaehler_keller;63565;m³</text:p>
      <text:p text:style-name="P2">2025-06-03;12:00:00;Wasser_Zaehler_keller;63570;m³</text:p>
      <text:p text:style-name="P2">.</text:p>
      <text:p text:style-name="P2">.</text:p>
      <text:p text:style-name="P2">.</text:p>
      <text:p text:style-name="P2"/>
      <text:p text:style-name="P5">Konfiguration</text:p>
      <text:list xml:id="list1403332999" text:style-name="L1">
        <text:list-item>
          <text:p text:style-name="P4"><text:span text:style-name="T2">Neuen Mail Datenimport Anlagen</text:span></text:p>
        </text:list-item>
        <text:list-item>
          <text:p text:style-name="P3">Mit eingerichtetem TASKO IMAP <text:s/>Account verbinden</text:p>
        </text:list-item>
        <text:list-item>
          <text:p text:style-name="P3">und Zählerdatenimport auswählen</text:p>
        </text:list-item>
      </text:list>
      <text:p text:style-name="P2"/>
      <text:p text:style-name="P2"><draw:frame draw:style-name="fr1" draw:name="Bild1" text:anchor-type="char" svg:x="0.37cm" svg:y="0.286cm" svg:width="8.853cm" svg:height="9.342cm" draw:z-index="0"><draw:image xlink:href="Pictures/100000010000021E0000023C93B5CA5D9B039C14.png" xlink:type="simple" xlink:show="embed" xlink:actuate="onLoad" draw:mime-type="image/png"/></draw:frame><draw:frame draw:style-name="fr1" draw:name="Bild2" text:anchor-type="char" svg:x="7.015cm" svg:y="8.678cm" svg:width="10.504cm" svg:height="4.595cm" draw:z-index="1"><draw:image xlink:href="Pictures/1000000100000230000000F56109CC78F522F4F6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6-25T13:43:10.308928762</meta:creation-date>
    <dc:date>2025-06-25T14:08:19.314077931</dc:date>
    <meta:editing-duration>PT4M48S</meta:editing-duration>
    <meta:editing-cycles>1</meta:editing-cycles>
    <meta:document-statistic meta:table-count="0" meta:image-count="2" meta:object-count="0" meta:page-count="1" meta:paragraph-count="20" meta:word-count="100" meta:character-count="718" meta:non-whitespace-character-count="629"/>
    <meta:generator>LibreOffice/7.3.7.2$Linux_X86_64 LibreOffice_project/30$Build-2</meta:generator>
  </office:meta>
</office:document-meta>
</file>