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00000000206000001BBDB2D3369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Gill Sans MT" svg:font-family="'Gill Sans MT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style:font-name="Gill Sans MT"/>
    </style:style>
    <style:style style:name="P2" style:family="paragraph" style:parent-style-name="Standard">
      <style:text-properties style:font-name="Gill Sans MT" style:text-underline-style="solid" style:text-underline-width="auto" style:text-underline-color="font-color"/>
    </style:style>
    <style:style style:name="P3" style:family="paragraph" style:parent-style-name="Standard" style:master-page-name="">
      <style:paragraph-properties fo:margin-left="0.67cm" fo:margin-right="0cm" fo:text-indent="-0.653cm" style:auto-text-indent="false" style:page-number="auto"/>
      <style:text-properties style:font-name="Gill Sans MT"/>
    </style:style>
    <style:style style:name="P4" style:family="paragraph" style:parent-style-name="Heading_20_1">
      <style:paragraph-properties fo:text-align="center" style:justify-single-word="false"/>
    </style:style>
    <style:style style:name="T1" style:family="text">
      <style:text-properties fo:font-weight="bold" style:font-weight-asian="bold" style:font-weight-complex="bold"/>
    </style:style>
    <style:style style:name="fr1" style:family="graphic" style:parent-style-name="Graphics">
      <style:graphic-properties style:run-through="foreground" style:wrap="parallel" style:number-wrapped-paragraphs="no-limit" style:wrap-contour="false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4" text:outline-level="1">Daten löschen in Tasko.</text:h>
      <text:p text:style-name="P1"/>
      <text:p text:style-name="P1">Das Tasko System vergisst keine Daten. <text:s/>Alle Daten die durch den Anwender gelöscht werden, werden als gelöscht markiert, jedoch nicht tatsächlich gelöscht. Das gilt für hochgeladene Dateien generierten Daten gleichermaßen.</text:p>
      <text:p text:style-name="P1"/>
      <text:p text:style-name="P1">Es wird jedoch unter gewissen Bedingungen gewünscht, dass Daten vollständig vom System entfernt werden. Dieses gilt gemäß DSGVO unter anderem für personenbezogene Daten. <text:line-break/>Um es jedoch zu gewährleisten, dass nur die personenbezogenen Daten gelöscht werden, die prozessbezogenen nicht, wird dieses in den jeweiligen Formularfelden definiert.</text:p>
      <text:p text:style-name="P1"/>
      <text:p text:style-name="P1">Das bedeutet, das spezielle Formularfelder erzeugt werden, in denen jedes Feld einen Gültigkeitszeitraum enthält.</text:p>
      <text:p text:style-name="P1"/>
      <text:p text:style-name="P1"><draw:frame draw:style-name="fr1" draw:name="Grafik1" text:anchor-type="paragraph" svg:x="0.065cm" svg:y="0.194cm" svg:width="7.662cm" svg:height="7.477cm" draw:z-index="0"><draw:image xlink:href="Pictures/1000000000000206000001BBDB2D3369.png" xlink:type="simple" xlink:show="embed" xlink:actuate="onLoad"/></draw:frame><text:tab/></text:p>
      <text:p text:style-name="P1"/>
      <text:p text:style-name="P1"/>
      <text:p text:style-name="P1"/>
      <text:p text:style-name="P1"><text:tab/>Pflichtfeld / Gültigkeit 90 Tage</text:p>
      <text:p text:style-name="P1"><text:tab/></text:p>
      <text:p text:style-name="P1"><text:tab/>Pflichtfeld / Gültigkeit 90 Tage</text:p>
      <text:p text:style-name="P1"/>
      <text:p text:style-name="P1"><text:tab/>Optional / Gültigkeit 90 Tage</text:p>
      <text:p text:style-name="P1"><text:tab/></text:p>
      <text:p text:style-name="P1"><text:tab/>Optional / Gültigkeit 90 Tage</text:p>
      <text:p text:style-name="P1"><text:tab/></text:p>
      <text:p text:style-name="P1"><text:tab/>Optional / Gültigkeit 90 Tage</text:p>
      <text:p text:style-name="P1"/>
      <text:p text:style-name="P1"><text:tab/>Optional / Gültigkeit unbegrenzt<text:tab/><text:line-break/></text:p>
      <text:p text:style-name="P1">Nach dem individuell definierten Gültigkeitszeitraum werden die Daten durch &lt;“gelöscht“&gt;<text:line-break/>ersetzt und sind dann nicht wieder zu reaktivieren. Fehlkonfiguration haben Datenverlust zur Folge!</text:p>
      <text:p text:style-name="P1"/>
      <text:p text:style-name="P2">Konfiguration:</text:p>
      <text:p text:style-name="P3">PunktForm: [<text:line-break/>{"name":"Nachname","typ":"txt","id":"feld0","required":true,<text:span text:style-name="T1">“valid“:“90“</text:span>},<text:line-break/>{"name":"Vorname","typ":"txt","id":"feld1","required":true},<text:span text:style-name="T1">“valid“:“90“</text:span>,<text:line-break/>{"name":"Geb.Datum","typ":"txt","id":"feld2",<text:span text:style-name="T1">“valid“:“90“</text:span>},<text:line-break/>{"name":"Tel","typ":"txt","id":"feld3",<text:span text:style-name="T1">“valid“:“90“</text:span>},<text:line-break/>{"name":"Strasse","typ":"txt","id":"feld4",<text:span text:style-name="T1">“valid“:“90“</text:span>},<text:line-break/>{"name":"PLZ/Ort","typ":"txt","id":"feld5"}<text:line-break/>]\s</text:p>
      <text:p text:style-name="P1"/>
      <text:p text:style-name="P1">Der Zeitraum wird in Tagen definiert und kann 1 bis n Tage beinhalten. <text:line-break/>Nicht definiert oder 0 erzeugt kein Überschreiben der Daten.</text:p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Gill Sans MT" svg:font-family="'Gill Sans MT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de" fo:country="DE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Lorenz Donau</meta:initial-creator>
    <meta:creation-date>2019-09-20T12:19:03.70</meta:creation-date>
    <dc:date>2019-09-20T13:16:31.31</dc:date>
    <dc:creator>Lorenz Donau</dc:creator>
    <meta:editing-duration>PT20M23S</meta:editing-duration>
    <meta:editing-cycles>7</meta:editing-cycles>
    <meta:generator>OpenOffice/4.1.5$Win32 OpenOffice.org_project/415m1$Build-9789</meta:generator>
    <meta:printed-by>Lorenz Donau</meta:printed-by>
    <meta:print-date>2019-09-20T12:47:07.96</meta:print-date>
    <meta:document-statistic meta:table-count="0" meta:image-count="1" meta:object-count="0" meta:page-count="1" meta:paragraph-count="18" meta:word-count="177" meta:character-count="1607"/>
  </office:meta>
</office:document-meta>
</file>