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72D0000028A333483A7A4F93B47.png" manifest:media-type="image/png"/>
  <manifest:file-entry manifest:full-path="Pictures/10000001000005F900000210B55D7F5F4DBCD958.png" manifest:media-type="image/png"/>
  <manifest:file-entry manifest:full-path="Pictures/10000001000005AA000001F887624ECD59D0D07A.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Heading_20_3">
      <style:text-properties officeooo:rsid="0011e475" officeooo:paragraph-rsid="0011e475"/>
    </style:style>
    <style:style style:name="P2" style:family="paragraph" style:parent-style-name="Heading_20_3">
      <style:text-properties officeooo:rsid="0011e7e3" officeooo:paragraph-rsid="0011e7e3"/>
    </style:style>
    <style:style style:name="P3" style:family="paragraph" style:parent-style-name="Heading_20_3">
      <style:text-properties officeooo:rsid="001400b0" officeooo:paragraph-rsid="001400b0"/>
    </style:style>
    <style:style style:name="P4" style:family="paragraph" style:parent-style-name="Heading_20_3">
      <style:text-properties officeooo:rsid="001b94a6" officeooo:paragraph-rsid="001b94a6"/>
    </style:style>
    <style:style style:name="P5" style:family="paragraph" style:parent-style-name="Text_20_body">
      <style:text-properties officeooo:rsid="0011e475" officeooo:paragraph-rsid="0011e475"/>
    </style:style>
    <style:style style:name="P6" style:family="paragraph" style:parent-style-name="Text_20_body">
      <style:text-properties officeooo:rsid="0011e7e3" officeooo:paragraph-rsid="0011e7e3"/>
    </style:style>
    <style:style style:name="P7" style:family="paragraph" style:parent-style-name="Text_20_body">
      <style:text-properties officeooo:rsid="001400b0" officeooo:paragraph-rsid="001400b0"/>
    </style:style>
    <style:style style:name="P8" style:family="paragraph" style:parent-style-name="Text_20_body">
      <style:paragraph-properties fo:text-align="start" style:justify-single-word="false"/>
      <style:text-properties officeooo:rsid="001400b0" officeooo:paragraph-rsid="00151ef8"/>
    </style:style>
    <style:style style:name="P9" style:family="paragraph" style:parent-style-name="Text_20_body">
      <style:paragraph-properties fo:text-align="start" style:justify-single-word="false"/>
      <style:text-properties officeooo:rsid="00151ef8" officeooo:paragraph-rsid="00151ef8"/>
    </style:style>
    <style:style style:name="P10" style:family="paragraph" style:parent-style-name="Text_20_body">
      <style:paragraph-properties fo:text-align="start" style:justify-single-word="false"/>
      <style:text-properties officeooo:rsid="00171418" officeooo:paragraph-rsid="001b94a6"/>
    </style:style>
    <style:style style:name="P11" style:family="paragraph" style:parent-style-name="Text_20_body">
      <style:paragraph-properties fo:text-align="start" style:justify-single-word="false"/>
      <style:text-properties officeooo:rsid="001906d5" officeooo:paragraph-rsid="001906d5"/>
    </style:style>
    <style:style style:name="P12" style:family="paragraph" style:parent-style-name="Text_20_body">
      <style:text-properties officeooo:rsid="001b94a6" officeooo:paragraph-rsid="001b94a6"/>
    </style:style>
    <style:style style:name="P13" style:family="paragraph" style:parent-style-name="Text_20_body">
      <style:text-properties officeooo:rsid="001ce392" officeooo:paragraph-rsid="001ce392"/>
    </style:style>
    <style:style style:name="P14" style:family="paragraph" style:parent-style-name="Text_20_body">
      <style:text-properties officeooo:rsid="001f37f9" officeooo:paragraph-rsid="001f37f9"/>
    </style:style>
    <style:style style:name="P15" style:family="paragraph" style:parent-style-name="Title">
      <style:text-properties officeooo:rsid="0011e475" officeooo:paragraph-rsid="0011e475"/>
    </style:style>
    <style:style style:name="T1" style:family="text">
      <style:text-properties officeooo:rsid="0011e7e3"/>
    </style:style>
    <style:style style:name="T2" style:family="text">
      <style:text-properties officeooo:rsid="00131a79"/>
    </style:style>
    <style:style style:name="T3" style:family="text">
      <style:text-properties officeooo:rsid="001400b0"/>
    </style:style>
    <style:style style:name="T4" style:family="text">
      <style:text-properties officeooo:rsid="00151ef8"/>
    </style:style>
    <style:style style:name="T5" style:family="text">
      <style:text-properties officeooo:rsid="00171418"/>
    </style:style>
    <style:style style:name="T6" style:family="text">
      <style:text-properties officeooo:rsid="001906d5"/>
    </style:style>
    <style:style style:name="T7" style:family="text">
      <style:text-properties officeooo:rsid="0019e932"/>
    </style:style>
    <style:style style:name="T8" style:family="text">
      <style:text-properties officeooo:rsid="001b94a6"/>
    </style:style>
    <style:style style:name="T9" style:family="text">
      <style:text-properties officeooo:rsid="001ce392"/>
    </style:style>
    <style:style style:name="T10" style:family="text">
      <style:text-properties officeooo:rsid="001da7c4"/>
    </style:style>
    <style:style style:name="T11" style:family="text">
      <style:text-properties officeooo:rsid="001f37f9"/>
    </style:style>
    <style:style style:name="T12" style:family="text">
      <style:text-properties officeooo:rsid="001fed77"/>
    </style:style>
    <style:style style:name="fr1"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Formularfelder erstellen</text:p>
      <text:h text:style-name="P1" text:outline-level="3">Warum Formularfelder?</text:h>
      <text:p text:style-name="P5">In Wartungsaufgaben und Störungen oder ähnlichem werden Unterpunkte in Form von Formularfeldern eingebunden. In diese Formularfelder gibt die bearbeitende Person die erfassten Daten ein. Damit man verschiedene Typen von Daten erfassen kann, gibt es verschiedene Typen von Formularfeldern wie Textfelder, Checkmarks oder Fotoaufnahmen.</text:p>
      <text:p text:style-name="P5">Um Tasko möglichst individuell gestalten und nutzen zu können, gibt es eine Funktion zur Individualisierung und Erstellung von eigenen Formularfeldern.</text:p>
      <text:h text:style-name="P1" text:outline-level="3">Öffnen des Formularfeld-Editors</text:h>
      <text:p text:style-name="P5">Um den Formularfeld-Editor zu öffnen, wähle man in der Menüleiste den Reiter „System Einstellungen“. In den Systemeinstellungen findet sich dann auf der linken Seite eine blau gefärbte Option „<text:span text:style-name="T1">Formularfelder verwalten</text:span>“, <text:span text:style-name="T1">welche zum Editor führt.</text:span></text:p>
      <text:h text:style-name="P2" text:outline-level="3">Schritt 1: Formularfeld auswählen oder neues erstellen</text:h>
      <text:p text:style-name="P6">Als Erstes wählen wir aus der Liste der bestehenden Formularfelder <text:span text:style-name="T2">die zu bearbeitende Vorlage, </text:span><text:span text:style-name="T3">indem wir rechts neben dem Namen den Knopf „Bearbeiten“</text:span><text:span text:style-name="T2"> </text:span><text:span text:style-name="T3">(Icon mit Stift und Papier) drücken</text:span><text:span text:style-name="T2">, </text:span><text:span text:style-name="T3">oder Erstellen eine neue über den Knopf „neu“ oben rechts auf dem Bildschirm.</text:span></text:p>
      <text:p text:style-name="P7"><draw:frame draw:style-name="fr2" draw:name="Bild1" text:anchor-type="char" svg:width="17cm" svg:height="6.015cm" draw:z-index="0"><draw:image xlink:href="Pictures/100000010000072D0000028A333483A7A4F93B47.png" xlink:type="simple" xlink:show="embed" xlink:actuate="onLoad" draw:mime-type="image/png"/></draw:frame>Abb. <text:span text:style-name="T5">1</text:span>: Ansicht zur Auswahl der Formularfelder.</text:p>
      <text:h text:style-name="P3" text:outline-level="3">Schritt 2: Bearbeitung des Formularfelds</text:h>
      <text:p text:style-name="P8">Haben wir nun ein Formularfeld ausgewählt, öffnet sich der Editor. <text:span text:style-name="T4">Mittig erscheint das Formularfeld zum Bearbeiten, auf der rechten Seite erscheinen vier Köpfe: Der oberste („Close“) ist zum schließen des Editors. Der Knopf darunter aktiviert bzw. deaktiviert die Möglichkeit der Bearbeitung. Der dritte ist zum Anzeigen des Formats, das in der Programmierung genutzt wird, was für den Benutzer nicht allzu relevant ist. Der vierte und unterste Knopf </text:span><text:span text:style-name="T8">(„Save“) </text:span><text:span text:style-name="T4">dient zum Speichern des bearbeiteten Formularfeldes.</text:span></text:p>
      <text:p text:style-name="P9"><draw:frame draw:style-name="fr1" draw:name="Bild2" text:anchor-type="char" svg:width="17cm" svg:height="5.87cm" draw:z-index="1"><draw:image xlink:href="Pictures/10000001000005F900000210B55D7F5F4DBCD958.png" xlink:type="simple" xlink:show="embed" xlink:actuate="onLoad" draw:mime-type="image/png"/></draw:frame><text:soft-page-break/>Abb. <text:span text:style-name="T5">2</text:span>: Formularfeld des Typ „spin“ im Bearbeitungsmodus</text:p>
      <text:p text:style-name="P8"><text:span text:style-name="T4">Über einen Klick auf den Stift oben rechts an dem Formularfeld starten wir die Bearbeitung. </text:span></text:p>
      <text:p text:style-name="P10">Ein Formularfeld hat einen Namen, der in der Verwaltung genutzt wird: Beim Auswählen des Formularfeldes in der Aufgabenkonfiguration oder in der Übersicht über die Formularfelder (siehe Abb. 1). Dieser Name kann nicht im Editor selbst geändert werden sondern in der Übersicht (Abb. 1). Dann hat es einen weiteren Namen der angez<text:span text:style-name="T6">ei</text:span>gt wird, wenn man genau dieses <text:span text:style-name="T6">Formularfeld z.B. in der Tasko-App als Aufgabe bearbeitet. Daher bietet es sich an es nach seiner Funktion zu benennen. Nutzen wir das Formularfeld z.B. als Textfeld für Bemerkungen, bietet es sich an den Namen „Bemerkung“ zu wählen.</text:span></text:p>
      <text:h text:style-name="Heading_20_3" text:outline-level="3"><text:span text:style-name="T8">Schritt 2.1: Typen</text:span> </text:h>
      <text:p text:style-name="P11">Es gibt elf Typen von Formularfeldern:</text:p>
      <text:p text:style-name="P11">„txt“: <text:tab/><text:tab/>„txt“ ist das klassische Textfeld, bei dem ein Text eingegeben wird.</text:p>
      <text:p text:style-name="P11">„num“: <text:tab/>Typ für Eingabe von numerischen Werten. Dabei kann eine Ober- und Untergrenze <text:tab/><text:tab/>für akzeptierte Werte angegeben werden.</text:p>
      <text:p text:style-name="P11">„spin“: <text:tab/>Hier wird eine ausklappbare Gruppe von Optionen <text:span text:style-name="T7">angeboten. Wird in Abb. 2 <text:tab/><text:tab/><text:tab/>verwendet um zwischen Frühschicht, Spätschicht und Nachtschicht zu wählen.</text:span></text:p>
      <text:p text:style-name="P11">„<text:span text:style-name="T7">chk</text:span>“:<text:tab/><text:tab/><text:span text:style-name="T7">Erstellt eine Checkliste bei der es lediglich der Setzung von Haken bedarf.</text:span></text:p>
      <text:p text:style-name="P11">„<text:span text:style-name="T7">media</text:span>“: <text:tab/><text:span text:style-name="T7">Unter diesem Typ ist es möglich der Aufgabe eine Datei, ein Foto oder ähnliches <text:tab/><text:tab/>hinzuzufügen, um z.B. den Zustand eines zu wartenden Objektes visuell zu <text:tab/><text:tab/><text:tab/>dokumentieren.</text:span></text:p>
      <text:p text:style-name="P11">„<text:span text:style-name="T7">date“:<text:tab/><text:tab/>Beim Bearbeiten der Aufgabe Kann unter diesem Formularfeld über eine <text:tab/><text:tab/><text:tab/><text:tab/>Kalenderansicht </text:span><text:span text:style-name="T8">ein Datum ausgewählt wird.</text:span></text:p>
      <text:p text:style-name="P11">„<text:span text:style-name="T7">sign“:<text:tab/><text:tab/></text:span><text:span text:style-name="T8">Dient zum Einbinden von Unterschriften, wird dieses Formularfeld über die Mobile-<text:tab/><text:tab/>App bearbeitet, so bietet sich die Möglichkeit per touch eine Unterschrift zu <text:tab/><text:tab/><text:tab/>zeichnen.</text:span></text:p>
      <text:p text:style-name="P11">„<text:span text:style-name="T7">ext“:<text:tab/><text:tab/></text:span><text:span text:style-name="T12">Steht für extern, bindet aber keine Funktion in das Formularfeld ein.</text:span></text:p>
      <text:p text:style-name="P11">„<text:span text:style-name="T7">list“:<text:tab/><text:tab/></text:span><text:span text:style-name="T8">Bindet eine Liste ein, wobei diese nicht bearbeitet sondern nur zur Information dient.</text:span></text:p>
      <text:p text:style-name="P11"><text:soft-page-break/>„<text:span text:style-name="T7">time“:<text:tab/><text:tab/></text:span><text:span text:style-name="T8">Ähnlich wie beim Typ „date“ wird hier eine Uhrzeit (ohne Datum) eingebunden, <text:tab/><text:tab/><text:tab/>indem ein Date-Picker genutzt wird.</text:span></text:p>
      <text:p text:style-name="P11">„<text:span text:style-name="T7">form“:<text:tab/></text:span><text:span text:style-name="T9">Dieser Typ sticht ein wenig heraus, da </text:span><text:span text:style-name="T10">es die Möglichkeit bietet, eine Gruppe von <text:tab/><text:tab/>den bisher genannten Typen zu erstellen, und somit ein etwas komplexeres <text:tab/><text:tab/><text:tab/></text:span><text:span text:style-name="T11">Formularfeld zu erhalten.</text:span></text:p>
      <text:h text:style-name="P4" text:outline-level="3">Schritt 2.2: Optionen</text:h>
      <text:p text:style-name="P14">Den Formularfeldern kann man folgende Eigenschaften geben:</text:p>
      <text:p text:style-name="P13">„<text:span text:style-name="T11">required</text:span>“: <text:tab/><text:span text:style-name="T11">Mit dieser Option macht man das Formularfeld notwendig. Die Aufgabe kann nur <text:tab/><text:tab/>erfolgreich beendet werden, wenn dieses Formularfeld bearbeitet worden ist.</text:span></text:p>
      <text:p text:style-name="P13">„<text:span text:style-name="T11">isdescription</text:span>“: <text:span text:style-name="T12">Diese Option gibt an, dass das Formularfeld eine Beschreibung ist.</text:span></text:p>
      <text:p text:style-name="P13">„<text:span text:style-name="T11">movedya</text:span>“: <text:s/><text:tab/><text:span text:style-name="T11">Verschiebt eine dynamische Aufgabe bei Formularfeldern mit Datum auf das <text:tab/><text:tab/><text:tab/>entsprechende Datum.</text:span></text:p>
      <text:p text:style-name="P13">„<text:span text:style-name="T11">emailsend</text:span>“:<text:tab/><text:span text:style-name="T11">Mit dieser Option wird an die im Textfeld mit input-type „email“ angegeben <text:tab/><text:tab/><text:tab/>Mailadresse eine Mail der Ergebnisse der Aufgabe geschickt.</text:span></text:p>
      <text:p text:style-name="P13">„<text:span text:style-name="T12">isBarcode</text:span>“:<text:tab/><text:span text:style-name="T12">Gibt an, dass das Formularfeld einen Barcode widerspiegelt.</text:span></text:p>
      <text:p text:style-name="P13">„<text:span text:style-name="T12">unfolded</text:span>“: <text:tab/><text:span text:style-name="T12">Bei einer „form“ gibt diese Option an, ob die Gruppe von Feldern beim Bearbeiten <text:tab/><text:tab/>von Anfang an ausgeklappt ist oder nicht.</text:span></text:p>
      <text:h text:style-name="P4" text:outline-level="3">Schritt 3: Speichern und Anwenden</text:h>
      <text:p text:style-name="P12">Haben wir unser Formularfeld bearbeitet, beenden wir die Bearbeitung zuerst über den Haken, der am Formularfeld selbst oben rechts ist (siehe Abb. 2) und speichern unsere Änderungen anschließend über den untersten Knopf „Save“ am rechten Bildschirmrand.</text:p>
      <text:p text:style-name="P12">Benutzen können wir das Formularfeld indem wir z.B. in einer Wartung einen neuen Unterpunkt <text:span text:style-name="T9">erstellen und unter „Typ“ unser gerade erstelltes Formularfeld auswählen (siehe folgende Abb.). Das geschieht in der Aufgabenkonfiguration, die hier allerdings nicht genauer behandelt werden soll.</text:span></text:p>
      <text:p text:style-name="P13"><draw:frame draw:style-name="fr1" draw:name="Bild3" text:anchor-type="char" svg:width="17cm" svg:height="5.909cm" draw:z-index="2"><draw:image xlink:href="Pictures/10000001000005AA000001F887624ECD59D0D07A.png" xlink:type="simple" xlink:show="embed" xlink:actuate="onLoad" draw:mime-type="image/png"/></draw:frame>Abb.3: Anwendung des Formularfeldes „OK/Neutral/nicht OK“ in der Aufgabenkonfiguration.</text:p>
      <text:p text:style-name="P1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11-04T12:39:37.709000000</meta:creation-date>
    <dc:date>2022-11-04T15:49:07.259000000</dc:date>
    <meta:editing-duration>PT1M34S</meta:editing-duration>
    <meta:editing-cycles>1</meta:editing-cycles>
    <meta:document-statistic meta:table-count="0" meta:image-count="3" meta:object-count="0" meta:page-count="3" meta:paragraph-count="39" meta:word-count="767" meta:character-count="5406" meta:non-whitespace-character-count="4625"/>
    <meta:generator>LibreOffice/7.3.0.3$Windows_X86_64 LibreOffice_project/0f246aa12d0eee4a0f7adcefbf7c878fc2238db3</meta:generator>
  </office:meta>
</office:document-meta>
</file>